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6a0beca62bf5368bd152fe1ccb6157.png"/>
  <manifest:file-entry manifest:media-type="image/png" manifest:full-path="Pictures/88fb9ca7f428c0016393b255e34a892a.png"/>
  <manifest:file-entry manifest:media-type="image/png" manifest:full-path="Pictures/2c9ae8c8ece3e48e6d9e06ae8c3dda41.png"/>
  <manifest:file-entry manifest:media-type="image/png" manifest:full-path="Pictures/ee0a9d88f2ec356af9b1803877df92fe.png"/>
  <manifest:file-entry manifest:media-type="image/png" manifest:full-path="Pictures/6cae85018dc978b49d3828324fdba43c.png"/>
  <manifest:file-entry manifest:media-type="image/png" manifest:full-path="Pictures/da0a3c4d25b4a4f8f550c384ce135fc6.png"/>
  <manifest:file-entry manifest:media-type="image/png" manifest:full-path="Pictures/d693b918a69626080c0a0bf7d4b310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arduino:blockly_rduino:configglobale"/>Vous avez cliqué sur la petite roue dentée, mais maintenant que choisir dans cette fenêtre ?</text:p>
      <text:p text:style-name="Text_20_body"><text:span text:style-name="Emphasis">Je ne vous fais pas l’affront de vous expliquer le choix de la langue et de la carte…</text:span></text:p>
      <text:p text:style-name="Text_20_body">Maintenant pour la partie inférieure, des choses se font automatiquement et vous laissent le choix quand il vous en reste. <text:span text:style-name="Strong_20_Emphasis">Pour aider j’ai utilisé les couleurs des logos d’Arduino &amp; codebender.</text:span></text:p>
      <text:list text:style-name="List_20_1" text:continue-numbering="false">
        <text:list-item>
          <text:p text:style-name="LastListParagraph_List_20_1_Content_First"> Internet non détecté par le plugin Codebender ou pas de plugin installé dans le navigateur :</text:p>
        </text:list-item>
      </text:list>
      <text:p text:style-name="Text_20_body"><draw:frame draw:style-name="media" draw:name="0" text:anchor-type="as-char" draw:z-index="0" svg:width="11.033125cm" svg:height="6.429375cm"><draw:image xlink:href="Pictures/606a0beca62bf5368bd152fe1ccb6157.png" xlink:type="simple" xlink:show="embed" xlink:actuate="onLoad"/></draw:frame></text:p>
      <text:p text:style-name="Text_20_body"><text:span text:style-name="Emphasis">S’il y a accès au web alors les 2 toggle reviennent en position.</text:span></text:p>
      <text:list text:style-name="List_20_1" text:continue-numbering="false">
        <text:list-item>
          <text:p text:style-name="LastListParagraph_List_20_1_Content_First"> Internet est détecté par le plugin alors le premier toggle est dégrisé (<text:span text:style-name="Emphasis">si, si, regardez bien</text:span>):</text:p>
        </text:list-item>
      </text:list>
      <text:p text:style-name="Text_20_body"><draw:frame draw:style-name="media" draw:name="1" text:anchor-type="as-char" draw:z-index="1" svg:width="10.847916666667cm" svg:height="6.4558333333333cm"><draw:image xlink:href="Pictures/88fb9ca7f428c0016393b255e34a892a.png" xlink:type="simple" xlink:show="embed" xlink:actuate="onLoad"/></draw:frame></text:p>
      <text:list text:style-name="List_20_1" text:continue-numbering="false">
        <text:list-item>
          <text:p text:style-name="LastListParagraph_List_20_1_Content_First"> Si en plus l’accès web est coché alors la** communication série**  est possible et l’onglet est disponible dans le menu de gauche :</text:p>
        </text:list-item>
      </text:list>
      <text:p text:style-name="Text_20_body"><draw:frame draw:style-name="media" draw:name="2" text:anchor-type="as-char" draw:z-index="2" svg:width="18.494375cm" style:rel-width="100%" svg:height="8.651875cm" style:rel-height="scale"><draw:image xlink:href="Pictures/2c9ae8c8ece3e48e6d9e06ae8c3dda41.png" xlink:type="simple" xlink:show="embed" xlink:actuate="onLoad"/></draw:frame></text:p>
      <text:p text:style-name="Text_20_body">Le logo en bout de ligne indique toutefois qu’on est en téléversement local, par EDI Aduino :</text:p>
      <text:p text:style-name="Text_20_body"><draw:frame draw:style-name="media" draw:name="3" text:anchor-type="as-char" draw:z-index="3" svg:width="22.780625cm" style:rel-width="100%" svg:height="5.55625cm" style:rel-height="scale"><draw:image xlink:href="Pictures/ee0a9d88f2ec356af9b1803877df92fe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avez accès au web &amp; que vous choisissez le téléversement par le plugin codebender :</text:p>
        </text:list-item>
      </text:list>
      <text:p text:style-name="Text_20_body"><draw:frame draw:style-name="media" draw:name="4" text:anchor-type="as-char" draw:z-index="4" svg:width="11.58875cm" svg:height="7.5670833333333cm"><draw:image xlink:href="Pictures/6cae85018dc978b49d3828324fdba43c.png" xlink:type="simple" xlink:show="embed" xlink:actuate="onLoad"/></draw:frame></text:p>
      <text:p text:style-name="Text_20_body">Le logo en bout de ligne indique qu’on est en téléversement par le serveur Codebender :</text:p>
      <text:p text:style-name="Text_20_body"><draw:frame draw:style-name="media" draw:name="5" text:anchor-type="as-char" draw:z-index="5" svg:width="24.182916666667cm" style:rel-width="100%" svg:height="5.7414583333333cm" style:rel-height="scale"><draw:image xlink:href="Pictures/da0a3c4d25b4a4f8f550c384ce135fc6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utilisez la version hors ligne total de Blockly@rduino_AIO :</text:p>
        </text:list-item>
      </text:list>
      <text:p text:style-name="Text_20_body"><draw:frame draw:style-name="media" draw:name="6" text:anchor-type="as-char" draw:z-index="6" svg:width="15.689791666667cm" svg:height="14.631458333333cm"><draw:image xlink:href="Pictures/d693b918a69626080c0a0bf7d4b3106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8::49:27</meta:creation-date>
    <dc:creator>Generated</dc:creator>
    <dc:date>2026-09-10T08::49:27</dc:date>
    <dc:language>en-US</dc:language>
    <meta:editing-cycles>1</meta:editing-cycles>
    <meta:editing-duration>PT0S</meta:editing-duration>
    <dc:title>fr:arduino:blockly_rduino:configglobale</dc:title>
  </office:meta>
</office:document-meta>
</file>