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af47cd26d8334a38ec89cbefb5218e.png"/>
  <manifest:file-entry manifest:media-type="image/png" manifest:full-path="Pictures/ebacb64153e40e049ac177ef79f4cd76.png"/>
  <manifest:file-entry manifest:media-type="image/png" manifest:full-path="Pictures/602e59058ada612f78c2563a81353997.png"/>
  <manifest:file-entry manifest:media-type="image/png" manifest:full-path="Pictures/d03a20b286961d2be271608d9530d24a.png"/>
  <manifest:file-entry manifest:media-type="image/png" manifest:full-path="Pictures/529f0fa34ec0e7dd97c474e04d22dc4c.png"/>
  <manifest:file-entry manifest:media-type="image/png" manifest:full-path="Pictures/1f2d18675159a0b11f2c7ee53a98c502.png"/>
  <manifest:file-entry manifest:media-type="image/png" manifest:full-path="Pictures/1884e6dbbec3c2b5a0a4d9ffb37e6ae2.png"/>
  <manifest:file-entry manifest:media-type="image/png" manifest:full-path="Pictures/7e56763831bf5a30fb378805f07d7342.png"/>
  <manifest:file-entry manifest:media-type="image/png" manifest:full-path="Pictures/4883ac5f1fa65995ec1ff7ad35c86a4b.png"/>
  <manifest:file-entry manifest:media-type="image/png" manifest:full-path="Pictures/7700d059f6a7b2646f78c31679aa5bf4.png"/>
  <manifest:file-entry manifest:media-type="image/png" manifest:full-path="Pictures/7d17126f66b3008720aa620f979b09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arduino:blockly_rduino:creerblocsmultiling:blocdefext"/><text:bookmark-start text:name="__RefHeading___mais_rien_n_apparait_c_est_normal_1"/><text:bookmark-start text:name="mais_rien_n_apparait_c_est_normal"/>Mais rien n'apparaît ??! C'est normal...<text:bookmark-end text:name="__RefHeading___mais_rien_n_apparait_c_est_normal_1"/><text:bookmark-end text:name="mais_rien_n_apparait_c_est_normal"/></text:h>
      <text:p text:style-name="Text_20_body">En effet, n’ont été créés que les 2 fichiers utiles au fonctionnement de Blockly : le créateur du bloc et le générateur de code. Mais Blockly@rduino ne sait toujours pas que ces fichiers existent et qu’il faut les utiliser, voici dnc comment terminer la procédure.</text:p>
      <text:h text:style-name="Heading_20_2" text:outline-level="2"><text:bookmark-start text:name="__RefHeading___on_les_appelle_2"/><text:bookmark-start text:name="on_les_appelle"/>On les appelle<text:bookmark-end text:name="__RefHeading___on_les_appelle_2"/><text:bookmark-end text:name="on_les_appelle"/></text:h>
      <text:p text:style-name="Text_20_body">Il faut éditer les** **  fichiers '<text:span text:style-name="Strong_20_Emphasis">\blocks\arduino_resume.js</text:span>' (qui contient la liste de toutes les définitions de blocs dans lesquelles piocher pour les construire) <text:span text:style-name="Emphasis"><text:span text:style-name="Strong_20_Emphasis"/></text:span>  '<text:span text:style-name="Strong_20_Emphasis">\generators\arduino_resume.js</text:span>' (qui contient la liste de toutes les traductions des blocs en langage Arduino dans lesquelles piocher pour les traduire).</text:p>
      <text:p text:style-name="Text_20_body">Respectons un peu d’ordre, il suffit de copier une ligne existante et de <text:span text:style-name="Strong_20_Emphasis">changer le dossier ET le nom du fichier</text:span> :</text:p>
      <text:list text:style-name="List_20_1" text:continue-numbering="false">
        <text:list-item>
          <text:p text:style-name="LastListParagraph_List_20_1_Content_First"> tout d’abord les définitions du bloc '<text:span text:style-name="Strong_20_Emphasis">\blocks\arduino_resume.js</text:span>', autant les mettre par ordre alphabétique du <text:span text:style-name="Strong_20_Emphasis">nom de dossier</text:span><text:span text:style-name="Emphasis">(qui est identique au nom du fichier javascript)</text:span>  :</text:p>
        </text:list-item>
      </text:list>
      <text:p text:style-name="Text_20_body"><draw:frame draw:style-name="media" draw:name="0" text:anchor-type="as-char" draw:z-index="0" svg:width="14.896041666667cm" svg:height="2.5929166666667cm"><draw:image xlink:href="Pictures/07af47cd26d8334a38ec89cbefb5218e.png" xlink:type="simple" xlink:show="embed" xlink:actuate="onLoad"/></draw:frame></text:p>
      <text:list text:style-name="List_20_1" text:continue-numbering="false">
        <text:list-item>
          <text:p text:style-name="LastListParagraph_List_20_1_Content_First"> ensuite faire de même dans la liste '<text:span text:style-name="Strong_20_Emphasis">\generators\arduino_resume.js</text:span>' des **générateurs **de code :</text:p>
        </text:list-item>
      </text:list>
      <text:p text:style-name="Text_20_body"><draw:frame draw:style-name="media" draw:name="1" text:anchor-type="as-char" draw:z-index="1" svg:width="11.562291666667cm" svg:height="2.2225cm"><draw:image xlink:href="Pictures/ebacb64153e40e049ac177ef79f4cd76.png" xlink:type="simple" xlink:show="embed" xlink:actuate="onLoad"/></draw:frame></text:p>
      <text:p text:style-name="Text_20_body"><text:span text:style-name="Strong_20_Emphasis">Il ne reste plus qu’à rafraîchir la page de Blockly@rduino et admirer le travail !!!</text:span></text:p>
      <text:p text:style-name="Text_20_body">Bon, ben là, il ne se passe toujours rien…si tout est normal c’est déjà que vous n’avez pas rajouté d’erreur…</text:p>
      <text:h text:style-name="Heading_20_2" text:outline-level="2"><text:bookmark-start text:name="__RefHeading___il_en_manque_3"/><text:bookmark-start text:name="il_en_manque"/>Il en manque...<text:bookmark-end text:name="__RefHeading___il_en_manque_3"/><text:bookmark-end text:name="il_en_manque"/></text:h>
      <text:p text:style-name="Text_20_body">Il sait qu’il doit examiner ces contenus, mais il les affiche quand ? A quel endroit dans le menu ? Ah mais oui, nom de Zeus la toolbox !!!</text:p>
      <text:p text:style-name="Text_20_body">La '<text:span text:style-name="Strong_20_Emphasis">toolbox</text:span>' est le nom donné par Blockly pour les menus, les différents fichiers sont enregistrés dans le <text:span text:style-name="Strong_20_Emphasis">dossier ‘\toolbox\’</text:span>  :</text:p>
      <text:p text:style-name="Text_20_body"><draw:frame draw:style-name="media" draw:name="2" text:anchor-type="as-char" draw:z-index="2" svg:width="19.976041666667cm" style:rel-width="100%" svg:height="6.19125cm" style:rel-height="scale"><draw:image xlink:href="Pictures/602e59058ada612f78c2563a81353997.png" xlink:type="simple" xlink:show="embed" xlink:actuate="onLoad"/></draw:frame></text:p>
      <text:p text:style-name="Text_20_body">//<text:span text:style-name="Strong_20_Emphasis">Libre à vous de créer d’autres toolbox en n’oubliant pas de modifier index.html :</text:span> //</text:p>
      <text:p text:style-name="Text_20_body"><draw:frame draw:style-name="media" draw:name="3" text:anchor-type="as-char" draw:z-index="3" svg:width="19.552708333333cm" style:rel-width="100%" svg:height="4.60375cm" style:rel-height="scale"><draw:image xlink:href="Pictures/d03a20b286961d2be271608d9530d24a.png" xlink:type="simple" xlink:show="embed" xlink:actuate="onLoad"/></draw:frame></text:p>
      <text:p text:style-name="Text_20_body">Bref ouvrons donc la ou les //toolbox //à modifier et rajoutons les lignes correspondantes en s’inspirant de ce qui existe déjà :</text:p>
      <text:p text:style-name="Text_20_body"><draw:frame draw:style-name="media" draw:name="4" text:anchor-type="as-char" draw:z-index="4" svg:width="11.800416666667cm" svg:height="11.800416666667cm"><draw:image xlink:href="Pictures/529f0fa34ec0e7dd97c474e04d22dc4c.png" xlink:type="simple" xlink:show="embed" xlink:actuate="onLoad"/></draw:frame></text:p>
      <text:p text:style-name="Text_20_body">C’est facile à décrypter :</text:p>
      <text:list text:style-name="List_20_1" text:continue-numbering="false">
        <text:list-item>
          <text:p text:style-name="List_20_1_Content_First"> je ne vous explique pas la différence entre <text:span text:style-name="Strong_20_Emphasis">category **et **block</text:span>…</text:p>
        </text:list-item>
        <text:list-item>
          <text:p text:style-name="List_20_1_Content"> je mets en nom de catégorie un <text:span text:style-name="Strong_20_Emphasis">variable </text:span></text:p>
        </text:list-item>
        <text:list-item>
          <text:p text:style-name="List_20_1_Content"> je rajoute un appel à chacun des 3 blocs que j’ai créés <text:span text:style-name="Strong_20_Emphasis">en utilisant le même nom que le nom de la fonction</text:span>  ! block type=“<text:span text:style-name="Strong_20_Emphasis"/>” &lt;→ Blockly.Blocks.<text:span text:style-name="Strong_20_Emphasis">flycam_switch</text:span></text:p>
        </text:list-item>
        <text:list-item>
          <text:p text:style-name="List_20_1_Content"> <text:span text:style-name="Strong_20_Emphasis">colour =</text:span>  la même valeur que celle qui définit graphiquement les blocs</text:p>
        </text:list-item>
        <text:list-item>
          <text:p text:style-name="List_20_1_Content_Last"> l’entrée '<text:span text:style-name="Emphasis">shadow</text:span>' permet de pré-remplir l’entrée dont le nom de **variable **est **PIN **avec un bloc '<text:span text:style-name="Emphasis">fantôme</text:span>', à tester pour comprendre vite</text:p>
        </text:list-item>
      </text:list>
      <text:p text:style-name="Text_20_body">Dans mon exemple j’ai choisi de le disposer avant la catégorie ‘CAT_BQ’. Ce n’est pas le nom qui apparaît…</text:p>
      <text:h text:style-name="Heading_20_2" text:outline-level="2"><text:bookmark-start text:name="__RefHeading___courage_on_y_est_presque_4"/><text:bookmark-start text:name="courage_on_y_est_presque"/>Courage on y est presque !<text:bookmark-end text:name="__RefHeading___courage_on_y_est_presque_4"/><text:bookmark-end text:name="courage_on_y_est_presque"/></text:h>
      <text:p text:style-name="Text_20_body">Comme nous n’avons utilisé que des <text:span text:style-name="Strong_20_Emphasis">variables</text:span>, les textes portent pour l’instant le nom de la <text:span text:style-name="Strong_20_Emphasis">variable **et non pas son contenu ! Là c’est très facile car il suffit de porter les //équivalences //dans les fichiers de langue ad-hoc dans le dossier '</text:span>\lang\blocks\<text:span text:style-name="Strong_20_Emphasis">'(<text:span text:style-name="Emphasis">merci de compléter au moins le english en plus</text:span>) :
  * dans **fr.js</text:span>  on va retrouver :</text:p>
      <text:list text:style-name="List_20_1" text:continue-numbering="false">
        <text:list-item>
          <text:p text:style-name="List_20_1_Content_First"> le nom de la catégorie avec les autres (<text:span text:style-name="Emphasis">merci de les laisser par ordre alphabétique</text:span>) :</text:p>
          <text:list text:style-name="List_20_1">
            <text:list-item>
              <text:p text:style-name="List_20_1_Content"> <draw:frame draw:style-name="media" draw:name="5" text:anchor-type="as-char" draw:z-index="5" svg:width="15.848541666667cm" svg:height="2.9104166666667cm"><draw:image xlink:href="Pictures/1f2d18675159a0b11f2c7ee53a98c502.png" xlink:type="simple" xlink:show="embed" xlink:actuate="onLoad"/></draw:frame></text:p>
            </text:list-item>
          </text:list>
        </text:list-item>
        <text:list-item>
          <text:p text:style-name="List_20_1_Content"> la définition de chaque variable pour lesquels on veut voir du texte apparaître dans le bloc :</text:p>
          <text:list text:style-name="List_20_1">
            <text:list-item>
              <text:p text:style-name="List_20_1_Content"> <draw:frame draw:style-name="media" draw:name="6" text:anchor-type="as-char" draw:z-index="6" svg:width="27.410833333333cm" style:rel-width="100%" svg:height="7.9110416666667cm" style:rel-height="scale"><draw:image xlink:href="Pictures/1884e6dbbec3c2b5a0a4d9ffb37e6ae2.png" xlink:type="simple" xlink:show="embed" xlink:actuate="onLoad"/></draw:frame></text:p>
            </text:list-item>
          </text:list>
        </text:list-item>
        <text:list-item>
          <text:p text:style-name="List_20_1_Content"> dans le fichier <text:span text:style-name="Strong_20_Emphasis">en.js</text:span>, à peu près aux mêmes endroits vous rajoutez la version anglaise :</text:p>
        </text:list-item>
        <text:list-item>
          <text:p text:style-name="List_20_1_Content_Last"> <draw:frame draw:style-name="media" draw:name="7" text:anchor-type="as-char" draw:z-index="7" svg:width="15.24cm" svg:height="6.0060416666667cm"><draw:image xlink:href="Pictures/7e56763831bf5a30fb378805f07d7342.png" xlink:type="simple" xlink:show="embed" xlink:actuate="onLoad"/></draw:frame></text:p>
        </text:list-item>
      </text:list>
      <text:p text:style-name="Text_20_body"><text:span text:style-name="Strong_20_Emphasis"/>: comme il s’agit de variables, par aspect pratique, j’ai fait des équivalences de variables : Blockly.Msg.FLYCAM_STOP_INPUT = Blockly.Msg.FLYCAM_SWITCH_INPUT; car la variable Blockly.Msg.FLYCAM_SWITCH_INPUT est définie juste au-dessus. Car <text:span text:style-name="Strong_20_Emphasis">le système lit les informations dans l’ordre des lignes !</text:span></text:p>
      <text:h text:style-name="Heading_20_3" text:outline-level="3"><text:bookmark-start text:name="__RefHeading___ca_y_est_a_vous_la_gloire_d_avoir_contribue_a_ce_magnifique_projet_5"/><text:bookmark-start text:name="ca_y_est_a_vous_la_gloire_d_avoir_contribue_a_ce_magnifique_projet"/>Ca y est !!! A vous la gloire d'avoir contribué à ce magnifique projet !!!<text:bookmark-end text:name="__RefHeading___ca_y_est_a_vous_la_gloire_d_avoir_contribue_a_ce_magnifique_projet_5"/><text:bookmark-end text:name="ca_y_est_a_vous_la_gloire_d_avoir_contribue_a_ce_magnifique_projet"/></text:h>
      <text:p text:style-name="Text_20_body">Et la joie de debugger si comme moi vous faites régulièrement des fautes de frappe, d’oubli de <text:span text:style-name="Strong_20_Emphasis">points virgule ;</text:span>  , etc…</text:p>
      <text:h text:style-name="Heading_20_2" text:outline-level="2"><text:bookmark-start text:name="__RefHeading___ok_mais_ce_n_est_plus_suffisant_6"/><text:bookmark-start text:name="ok_mais_ce_n_est_plus_suffisant"/>Ok, mais ce n'est plus suffisant !<text:bookmark-end text:name="__RefHeading___ok_mais_ce_n_est_plus_suffisant_6"/><text:bookmark-end text:name="ok_mais_ce_n_est_plus_suffisant"/></text:h>
      <text:p text:style-name="Text_20_body">En effet, en programmation héritée des langages C, il est indispensable de définir la <text:span text:style-name="Emphasis">nature des objets</text:span>, donc le <text:span text:style-name="Strong_20_Emphasis">type **des **variables</text:span>. Grâce à l’excellent script du créateur d’Ardublockly (<text:span text:style-name="Emphasis">et pas Ardublock</text:span>), tous les types sont recensés dans le fichier '<text:span text:style-name="Strong_20_Emphasis">\core_Ardublockly\static_typing.js</text:span>' :</text:p>
      <text:p text:style-name="Text_20_body"><draw:frame draw:style-name="media" draw:name="8" text:anchor-type="as-char" draw:z-index="8" svg:width="10.530416666667cm" svg:height="8.8635416666667cm"><draw:image xlink:href="Pictures/4883ac5f1fa65995ec1ff7ad35c86a4b.png" xlink:type="simple" xlink:show="embed" xlink:actuate="onLoad"/></draw:frame></text:p>
      <text:p text:style-name="Text_20_body">Donc il va aussi falloir expliquer à Blockly@rduino de quelle **nature/type **  (<text:span text:style-name="Emphasis">en référence aux noms dans le fichier ci-dessus</text:span>) est **chaque bloc **créé :</text:p>
      <text:p text:style-name="Preformatted_20_Text">Blockly.Types.CHARACTER<text:s text:c="12"/>// Single character<text:line-break/>Blockly.Types.TEXT<text:s text:c="18"/>// General text string type<text:line-break/>Blockly.Types.BOOLEAN<text:s text:c="15"/>// Can only have two values, generally 0 for false, or 1 for true<text:line-break/>Blockly.Types.NUMBER<text:s text:c="16"/>// A general number type<text:line-break/>Blockly.Types.VOLATIL_NUMBER<text:s text:c="8"/>// Volatil specific for interruption<text:line-break/>Blockly.Types.SHORT_NUMBER<text:s text:c="10"/>// Short integer number<text:line-break/>Blockly.Types.LARGE_NUMBER<text:s text:c="10"/>// Number in a large range<text:line-break/>Blockly.Types.DECIMAL<text:s text:c="15"/>// Number type for numbers with a fractional part<text:line-break/>Blockly.Types.ARRAY<text:s text:c="17"/>// Array of any type of items<text:line-break/>Blockly.Types.NULL<text:s text:c="18"/>// Used as a "no type" wild card natively<text:line-break/>Blockly.Types.UNDEF<text:s text:c="17"/>// Can be used to delegate type assignment<text:line-break/>Blockly.Types.CHILD_BLOCK_MISSING<text:s text:c="3"/>// Set when no child block (meant to define the variable type) is connected</text:p>
      <text:p text:style-name="Text_20_body"><text:span text:style-name="Strong_20_Emphasis">Créez</text:span>  pour mon exemple le fichier <text:span text:style-name="Strong_20_Emphasis">‘blocksflycamone-eco-v2blocks_typing.js’</text:span>  et rajoutez les lignes ad-hoc en bas :</text:p>
      <text:p text:style-name="Text_20_body"><draw:frame draw:style-name="media" draw:name="9" text:anchor-type="as-char" draw:z-index="9" svg:width="15.954375cm" svg:height="7.3025cm"><draw:image xlink:href="Pictures/7700d059f6a7b2646f78c31679aa5bf4.png" xlink:type="simple" xlink:show="embed" xlink:actuate="onLoad"/></draw:frame></text:p>
      <text:p text:style-name="Text_20_body">Cela permet de typer **automatiquement **les variables en fonction des blocs en entrée :</text:p>
      <text:p text:style-name="Text_20_body"><draw:frame draw:style-name="media" draw:name="10" text:anchor-type="as-char" draw:z-index="10" svg:width="14.12875cm" svg:height="5.23875cm"><draw:image xlink:href="Pictures/7d17126f66b3008720aa620f979b09c6.png" xlink:type="simple" xlink:show="embed" xlink:actuate="onLoad"/></draw:frame></text:p>
      <text:p text:style-name="Text_20_body"><text:span text:style-name="Strong_20_Emphasis">‘blocksblocks_typing.js’</text:span></text:p>
      <text:h text:style-name="Heading_20_2" text:outline-level="2"><text:bookmark-start text:name="__RefHeading___ouf_c_est_fini_7"/><text:bookmark-start text:name="ouf_c_est_fini"/>Ouf c'est fini !<text:bookmark-end text:name="__RefHeading___ouf_c_est_fini_7"/><text:bookmark-end text:name="ouf_c_est_fini"/></text:h>
      <text:p text:style-name="Text_20_body">Il ne vous reste plus qu’à envoyer un petit mail à <text:a xlink:type="simple" xlink:href="mailto:canet.s@free.fr?body=Voici ma contribution gÃƒÆ’Ã†â€™Ãƒâ€šÃ‚Â©niale et modeste :&amp;subject=Blockly@rduino est formidable !" text:style-name="Internet_20_link" text:visited-style-name="Visited_20_Internet_20_Link">canet.s@free.fr</text:a> pour un petit merci, un petit coucou et surtout <text:span text:style-name="Strong_20_Emphasis">contribuer en proposant de rajouter à cette aventure collective vos travaux !</text:span></text:p>
      <text:h text:style-name="Heading_20_2" text:outline-level="2"><text:bookmark-start text:name="__RefHeading___il_en_manque_8"/><text:bookmark-start text:name="il_en_manque1"/>Il en manque...<text:bookmark-end text:name="__RefHeading___il_en_manque_8"/><text:bookmark-end text:name="il_en_manque1"/></text:h>
      <text:p text:style-name="Text_20_body">Il sait qu’il doit examiner ces contenus, mais il les affiche quand ? A quel endroit dans le menu ? Ah mais oui, nom de Zeus la toolbox !!!</text:p>
      <text:p text:style-name="Text_20_body">La '<text:span text:style-name="Strong_20_Emphasis">toolbox</text:span>' est le nom donné par Blockly pour les menus, les différents fichiers sont enregistrés dans le <text:span text:style-name="Strong_20_Emphasis">dossier ‘\toolbox\’</text:span>  :</text:p>
      <text:p text:style-name="Text_20_body"><draw:frame draw:style-name="media" draw:name="11" text:anchor-type="as-char" draw:z-index="11" svg:width="19.976041666667cm" style:rel-width="100%" svg:height="6.19125cm" style:rel-height="scale"><draw:image xlink:href="Pictures/602e59058ada612f78c2563a81353997.png" xlink:type="simple" xlink:show="embed" xlink:actuate="onLoad"/></draw:frame></text:p>
      <text:p text:style-name="Text_20_body">//<text:span text:style-name="Strong_20_Emphasis">Libre à vous de créer d’autres toolbox en n’oubliant pas de modifier index.html :</text:span> //</text:p>
      <text:p text:style-name="Text_20_body"><draw:frame draw:style-name="media" draw:name="12" text:anchor-type="as-char" draw:z-index="12" svg:width="19.552708333333cm" style:rel-width="100%" svg:height="4.60375cm" style:rel-height="scale"><draw:image xlink:href="Pictures/d03a20b286961d2be271608d9530d24a.png" xlink:type="simple" xlink:show="embed" xlink:actuate="onLoad"/></draw:frame></text:p>
      <text:p text:style-name="Text_20_body">Bref ouvrons donc la ou les //toolbox //à modifier et rajoutons les lignes correspondantes en s’inspirant de ce qui existe déjà :</text:p>
      <text:p text:style-name="Text_20_body"><draw:frame draw:style-name="media" draw:name="13" text:anchor-type="as-char" draw:z-index="13" svg:width="11.800416666667cm" svg:height="11.800416666667cm"><draw:image xlink:href="Pictures/529f0fa34ec0e7dd97c474e04d22dc4c.png" xlink:type="simple" xlink:show="embed" xlink:actuate="onLoad"/></draw:frame></text:p>
      <text:p text:style-name="Text_20_body">C’est facile à décrypter :</text:p>
      <text:list text:style-name="List_20_1" text:continue-numbering="false">
        <text:list-item>
          <text:p text:style-name="List_20_1_Content_First"> je ne vous explique pas la différence entre <text:span text:style-name="Strong_20_Emphasis">category **et **block</text:span>…</text:p>
        </text:list-item>
        <text:list-item>
          <text:p text:style-name="List_20_1_Content"> je mets en nom de catégorie un <text:span text:style-name="Strong_20_Emphasis">variable </text:span></text:p>
        </text:list-item>
        <text:list-item>
          <text:p text:style-name="List_20_1_Content"> je rajoute un appel à chacun des 3 blocs que j’ai créés <text:span text:style-name="Strong_20_Emphasis">en utilisant le même nom que le nom de la fonction</text:span>  ! block type=“<text:span text:style-name="Strong_20_Emphasis"/>” &lt;→ Blockly.Blocks.<text:span text:style-name="Strong_20_Emphasis">flycam_switch</text:span></text:p>
        </text:list-item>
        <text:list-item>
          <text:p text:style-name="List_20_1_Content"> <text:span text:style-name="Strong_20_Emphasis">colour =</text:span>  la même valeur que celle qui définit graphiquement les blocs</text:p>
        </text:list-item>
        <text:list-item>
          <text:p text:style-name="List_20_1_Content_Last"> l’entrée '<text:span text:style-name="Emphasis">shadow</text:span>' permet de pré-remplir l’entrée dont le nom de **variable **est **PIN **avec un bloc '<text:span text:style-name="Emphasis">fantôme</text:span>', à tester pour comprendre vite</text:p>
        </text:list-item>
      </text:list>
      <text:p text:style-name="Text_20_body">Dans mon exemple j’ai choisi de le disposer avant la catégorie ‘CAT_BQ’. Ce n’est pas le nom qui apparaît…</text:p>
      <text:h text:style-name="Heading_20_2" text:outline-level="2"><text:bookmark-start text:name="__RefHeading___courage_on_y_est_presque_9"/><text:bookmark-start text:name="courage_on_y_est_presque1"/>Courage on y est presque !<text:bookmark-end text:name="__RefHeading___courage_on_y_est_presque_9"/><text:bookmark-end text:name="courage_on_y_est_presque1"/></text:h>
      <text:p text:style-name="Text_20_body">Comme nous n’avons utilisé que des <text:span text:style-name="Strong_20_Emphasis">variables</text:span>, les textes portent pour l’instant le nom de la <text:span text:style-name="Strong_20_Emphasis">variable **et non pas son contenu ! Là c’est très facile car il suffit de porter les //équivalences //dans les fichiers de langue ad-hoc dans le dossier '</text:span>\lang\blocks\<text:span text:style-name="Strong_20_Emphasis">'(<text:span text:style-name="Emphasis">merci de compléter au moins le english en plus</text:span>) :
  * dans **fr.js</text:span>  on va retrouver :</text:p>
      <text:list text:style-name="List_20_1" text:continue-numbering="false">
        <text:list-item>
          <text:p text:style-name="List_20_1_Content_First"> le nom de la catégorie avec les autres (<text:span text:style-name="Emphasis">merci de les laisser par ordre alphabétique</text:span>) :</text:p>
          <text:list text:style-name="List_20_1">
            <text:list-item>
              <text:p text:style-name="List_20_1_Content"> <draw:frame draw:style-name="media" draw:name="14" text:anchor-type="as-char" draw:z-index="14" svg:width="15.848541666667cm" svg:height="2.9104166666667cm"><draw:image xlink:href="Pictures/1f2d18675159a0b11f2c7ee53a98c502.png" xlink:type="simple" xlink:show="embed" xlink:actuate="onLoad"/></draw:frame></text:p>
            </text:list-item>
          </text:list>
        </text:list-item>
        <text:list-item>
          <text:p text:style-name="List_20_1_Content"> la définition de chaque variable pour lesquels on veut voir du texte apparaître dans le bloc :</text:p>
          <text:list text:style-name="List_20_1">
            <text:list-item>
              <text:p text:style-name="List_20_1_Content"> <draw:frame draw:style-name="media" draw:name="15" text:anchor-type="as-char" draw:z-index="15" svg:width="27.410833333333cm" style:rel-width="100%" svg:height="7.9110416666667cm" style:rel-height="scale"><draw:image xlink:href="Pictures/1884e6dbbec3c2b5a0a4d9ffb37e6ae2.png" xlink:type="simple" xlink:show="embed" xlink:actuate="onLoad"/></draw:frame></text:p>
            </text:list-item>
          </text:list>
        </text:list-item>
        <text:list-item>
          <text:p text:style-name="List_20_1_Content"> dans le fichier <text:span text:style-name="Strong_20_Emphasis">en.js</text:span>, à peu près aux mêmes endroits vous rajoutez la version anglaise :</text:p>
        </text:list-item>
        <text:list-item>
          <text:p text:style-name="List_20_1_Content_Last"> <draw:frame draw:style-name="media" draw:name="16" text:anchor-type="as-char" draw:z-index="16" svg:width="15.24cm" svg:height="6.0060416666667cm"><draw:image xlink:href="Pictures/7e56763831bf5a30fb378805f07d7342.png" xlink:type="simple" xlink:show="embed" xlink:actuate="onLoad"/></draw:frame></text:p>
        </text:list-item>
      </text:list>
      <text:p text:style-name="Text_20_body"><text:span text:style-name="Strong_20_Emphasis"/>: comme il s’agit de variables, par aspect pratique, j’ai fait des équivalences de variables : Blockly.Msg.FLYCAM_STOP_INPUT = Blockly.Msg.FLYCAM_SWITCH_INPUT; car la variable Blockly.Msg.FLYCAM_SWITCH_INPUT est définie juste au-dessus. Car <text:span text:style-name="Strong_20_Emphasis">le système lit les informations dans l’ordre des lignes !</text:span></text:p>
      <text:h text:style-name="Heading_20_3" text:outline-level="3"><text:bookmark-start text:name="__RefHeading___ca_y_est_a_vous_la_gloire_d_avoir_contribue_a_ce_magnifique_projet_10"/><text:bookmark-start text:name="ca_y_est_a_vous_la_gloire_d_avoir_contribue_a_ce_magnifique_projet1"/>Ca y est !!! A vous la gloire d'avoir contribué à ce magnifique projet !!!<text:bookmark-end text:name="__RefHeading___ca_y_est_a_vous_la_gloire_d_avoir_contribue_a_ce_magnifique_projet_10"/><text:bookmark-end text:name="ca_y_est_a_vous_la_gloire_d_avoir_contribue_a_ce_magnifique_projet1"/></text:h>
      <text:p text:style-name="Text_20_body">Et la joie de debugger si comme moi vous faites régulièrement des fautes de frappe, d’oubli de <text:span text:style-name="Strong_20_Emphasis">points virgule ;</text:span>  , etc…</text:p>
      <text:h text:style-name="Heading_20_2" text:outline-level="2"><text:bookmark-start text:name="__RefHeading___ok_mais_ce_n_est_plus_suffisant_11"/><text:bookmark-start text:name="ok_mais_ce_n_est_plus_suffisant1"/>Ok, mais ce n'est plus suffisant !<text:bookmark-end text:name="__RefHeading___ok_mais_ce_n_est_plus_suffisant_11"/><text:bookmark-end text:name="ok_mais_ce_n_est_plus_suffisant1"/></text:h>
      <text:p text:style-name="Text_20_body">En effet, en programmation héritée des langages C, il est indispensable de définir la <text:span text:style-name="Emphasis">nature des objets</text:span>, donc le <text:span text:style-name="Strong_20_Emphasis">type **des **variables</text:span>. Grâce à l’excellent script du créateur d’Ardublockly (<text:span text:style-name="Emphasis">et pas Ardublock</text:span>), tous les types sont recensés dans le fichier '<text:span text:style-name="Strong_20_Emphasis">\core_Ardublockly\static_typing.js</text:span>' :</text:p>
      <text:p text:style-name="Text_20_body"><draw:frame draw:style-name="media" draw:name="17" text:anchor-type="as-char" draw:z-index="17" svg:width="10.530416666667cm" svg:height="8.8635416666667cm"><draw:image xlink:href="Pictures/4883ac5f1fa65995ec1ff7ad35c86a4b.png" xlink:type="simple" xlink:show="embed" xlink:actuate="onLoad"/></draw:frame></text:p>
      <text:p text:style-name="Text_20_body">Donc il va aussi falloir expliquer à Blockly@rduino de quelle **nature/type **  (<text:span text:style-name="Emphasis">en référence aux noms dans le fichier ci-dessus</text:span>) est **chaque bloc **créé :</text:p>
      <text:p text:style-name="Preformatted_20_Text">Blockly.Types.CHARACTER<text:s text:c="12"/>// Single character<text:line-break/>Blockly.Types.TEXT<text:s text:c="18"/>// General text string type<text:line-break/>Blockly.Types.BOOLEAN<text:s text:c="15"/>// Can only have two values, generally 0 for false, or 1 for true<text:line-break/>Blockly.Types.NUMBER<text:s text:c="16"/>// A general number type<text:line-break/>Blockly.Types.VOLATIL_NUMBER<text:s text:c="8"/>// Volatil specific for interruption<text:line-break/>Blockly.Types.SHORT_NUMBER<text:s text:c="10"/>// Short integer number<text:line-break/>Blockly.Types.LARGE_NUMBER<text:s text:c="10"/>// Number in a large range<text:line-break/>Blockly.Types.DECIMAL<text:s text:c="15"/>// Number type for numbers with a fractional part<text:line-break/>Blockly.Types.ARRAY<text:s text:c="17"/>// Array of any type of items<text:line-break/>Blockly.Types.NULL<text:s text:c="18"/>// Used as a "no type" wild card natively<text:line-break/>Blockly.Types.UNDEF<text:s text:c="17"/>// Can be used to delegate type assignment<text:line-break/>Blockly.Types.CHILD_BLOCK_MISSING<text:s text:c="3"/>// Set when no child block (meant to define the variable type) is connected</text:p>
      <text:p text:style-name="Text_20_body"><text:span text:style-name="Strong_20_Emphasis">Créez</text:span>  pour mon exemple le fichier <text:span text:style-name="Strong_20_Emphasis">‘blocksflycamone-eco-v2blocks_typing.js’</text:span>  et rajoutez les lignes ad-hoc en bas :</text:p>
      <text:p text:style-name="Text_20_body"><draw:frame draw:style-name="media" draw:name="18" text:anchor-type="as-char" draw:z-index="18" svg:width="15.954375cm" svg:height="7.3025cm"><draw:image xlink:href="Pictures/7700d059f6a7b2646f78c31679aa5bf4.png" xlink:type="simple" xlink:show="embed" xlink:actuate="onLoad"/></draw:frame></text:p>
      <text:p text:style-name="Text_20_body">Cela permet de typer **automatiquement **les variables en fonction des blocs en entrée :</text:p>
      <text:p text:style-name="Text_20_body"><draw:frame draw:style-name="media" draw:name="19" text:anchor-type="as-char" draw:z-index="19" svg:width="14.12875cm" svg:height="5.23875cm"><draw:image xlink:href="Pictures/7d17126f66b3008720aa620f979b09c6.png" xlink:type="simple" xlink:show="embed" xlink:actuate="onLoad"/></draw:frame></text:p>
      <text:p text:style-name="Text_20_body"><text:span text:style-name="Strong_20_Emphasis">‘blocksblocks_typing.js’</text:span></text:p>
      <text:h text:style-name="Heading_20_2" text:outline-level="2"><text:bookmark-start text:name="__RefHeading___ouf_c_est_fini_12"/><text:bookmark-start text:name="ouf_c_est_fini1"/>Ouf c'est fini !<text:bookmark-end text:name="__RefHeading___ouf_c_est_fini_12"/><text:bookmark-end text:name="ouf_c_est_fini1"/></text:h>
      <text:p text:style-name="Text_20_body">Il ne vous reste plus qu’à envoyer un petit mail à <text:a xlink:type="simple" xlink:href="mailto:canet.s@free.fr?body=Voici ma contribution gÃƒÆ’Ã‚Â©niale et modeste :&amp;subject=Blockly@rduino est formidable !" text:style-name="Internet_20_link" text:visited-style-name="Visited_20_Internet_20_Link">canet.s@free.fr</text:a> pour un petit merci, un petit coucou et surtout <text:span text:style-name="Strong_20_Emphasis">contribuer en proposant de rajouter à cette aventure collective vos travaux 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2::03:25</meta:creation-date>
    <dc:creator>Generated</dc:creator>
    <dc:date>2026-08-18T02::03:25</dc:date>
    <dc:language>en-US</dc:language>
    <meta:editing-cycles>1</meta:editing-cycles>
    <meta:editing-duration>PT0S</meta:editing-duration>
    <dc:title>fr:arduino:blockly_rduino:creerblocsmultiling:blocdefext</dc:title>
  </office:meta>
</office:document-meta>
</file>