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9ef9b61c1ee5f5f835f4840b840736.png"/>
  <manifest:file-entry manifest:media-type="image/png" manifest:full-path="Pictures/89670dbfe8ca0498c5ca94582d4868f1.png"/>
  <manifest:file-entry manifest:media-type="image/png" manifest:full-path="Pictures/ab750fa9980ace64f26d969a1a948175.png"/>
  <manifest:file-entry manifest:media-type="image/png" manifest:full-path="Pictures/8933c8e87cf84ed014f3745e6282a47d.png"/>
  <manifest:file-entry manifest:media-type="image/png" manifest:full-path="Pictures/13ff80885d63576c311dce55f498f047.png"/>
  <manifest:file-entry manifest:media-type="image/png" manifest:full-path="Pictures/8e06db60233195b2c2d1579d30a9a386.png"/>
  <manifest:file-entry manifest:media-type="image/png" manifest:full-path="Pictures/916d257f6a5e36609523b70fa42641c7.png"/>
  <manifest:file-entry manifest:media-type="image/png" manifest:full-path="Pictures/1f6c958d7a0db595c419297b9be91d74.png"/>
  <manifest:file-entry manifest:media-type="image/png" manifest:full-path="Pictures/a4b8d84031d7d3aa0bd7c5ade8d21f03.png"/>
  <manifest:file-entry manifest:media-type="image/png" manifest:full-path="Pictures/f6ca95b3bdc3b4df1b44ca79ecbb62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arduino:blockly_rduino:creerblocsmultiling:principe"/><text:bookmark-start text:name="__RefHeading___pour_creer_des_blocs_voici_la_demarche_en_prenant_pour_exemple_la_flycamone_1"/><text:bookmark-start text:name="pour_creer_des_blocs_voici_la_demarche_en_prenant_pour_exemple_la_flycamone"/>Pour créer des blocs, voici la démarche en prenant pour exemple la FlyCamOne.<text:bookmark-end text:name="__RefHeading___pour_creer_des_blocs_voici_la_demarche_en_prenant_pour_exemple_la_flycamone_1"/><text:bookmark-end text:name="pour_creer_des_blocs_voici_la_demarche_en_prenant_pour_exemple_la_flycamone"/></text:h>
      <text:h text:style-name="Heading_20_3" text:outline-level="3"><text:bookmark-start text:name="__RefHeading___le_principe_2"/><text:bookmark-start text:name="le_principe"/>Le principe :<text:bookmark-end text:name="__RefHeading___le_principe_2"/><text:bookmark-end text:name="le_principe"/></text:h>
      <text:list text:style-name="Numbering_20_1" text:continue-numbering="false">
        <text:list-item>
          <text:p text:style-name="Numbering_20_1_Content_First"> le dossier '<text:span text:style-name="Strong_20_Emphasis">\blocks\</text:span>' contient un sous-dossier par fabricant afin d’y stocker les images et fichiers de scripts.</text:p>
          <text:list text:style-name="Numbering_20_1">
            <text:list-item>
              <text:p text:style-name="Numbering_20_1_Content"> <draw:frame draw:style-name="media" draw:name="0" text:anchor-type="as-char" draw:z-index="0" svg:width="14.366875cm" svg:height="6.9585416666667cm"><draw:image xlink:href="Pictures/c39ef9b61c1ee5f5f835f4840b840736.png" xlink:type="simple" xlink:show="embed" xlink:actuate="onLoad"/></draw:frame></text:p>
            </text:list-item>
          </text:list>
        </text:list-item>
        <text:list-item>
          <text:p text:style-name="Numbering_20_1_Content"> un fichier <text:span text:style-name="Strong_20_Emphasis">‘\blocks\\'</text:span>  va décrire le nom de chaque bloc et de quelle façon Blockly va le dessiner à l’écran. Comme nous allons créer des blocs multilingues, <text:span text:style-name="Emphasis"><text:span text:style-name="Strong_20_Emphasis">aucun texte pour l’utilisateur ne doit être tapé dans ce fichier</text:span>, ils seront dans des fichiers de traduction</text:span>.</text:p>
          <text:list text:style-name="Numbering_20_1">
            <text:list-item>
              <text:p text:style-name="Numbering_20_1_Content"> <draw:frame draw:style-name="media" draw:name="1" text:anchor-type="as-char" draw:z-index="1" svg:width="33.946041666667cm" style:rel-width="100%" svg:height="10.265833333333cm" style:rel-height="scale"><draw:image xlink:href="Pictures/89670dbfe8ca0498c5ca94582d4868f1.png" xlink:type="simple" xlink:show="embed" xlink:actuate="onLoad"/></draw:frame></text:p>
            </text:list-item>
            <text:list-item>
              <text:p text:style-name="Numbering_20_1_Content"> On lit là tout ce qui constitue le bloc. Enfin on lit surtout qu’on ne lit rien…tout ce qui sera utilisé est défini dans différents fichiers qui contiennent les valeurs des variables comme Blockly.Blocks.bq.HUE, Blockly.Msg.BQ_HELPURL, etc. Toutes ces variables seront expliqués par la suite, donc** il est important de parcourir toute cette documentation pour comprendre la mécanique globale de Google Blockly<text:span text:style-name="Strong_20_Emphasis">.
  - un fichier **‘\blocks\'</text:span>  va contenir toutes les valeurs en hexadecimal des couleurs à utiliser. Par cohérence pour les utilisateurs, il vaut mieux que <text:span text:style-name="Strong_20_Emphasis">la couleur de la catégorie (<text:span text:style-name="Emphasis">définie dans le fichier toolbox expliqué plus bas</text:span>) soit la même pour tous les blocs de la catégorie</text:span>  :</text:p>
            </text:list-item>
            <text:list-item>
              <text:p text:style-name="Numbering_20_1_Content"> <draw:frame draw:style-name="media" draw:name="2" text:anchor-type="as-char" draw:z-index="2" svg:width="12.012083333333cm" svg:height="2.4077083333333cm"><draw:image xlink:href="Pictures/ab750fa9980ace64f26d969a1a948175.png" xlink:type="simple" xlink:show="embed" xlink:actuate="onLoad"/></draw:frame></text:p>
            </text:list-item>
          </text:list>
        </text:list-item>
        <text:list-item>
          <text:p text:style-name="Numbering_20_1_Content"> un fichier <text:span text:style-name="Strong_20_Emphasis">‘\generators\'</text:span>  va utiliser les éléments décrits dans la définition graphique du bloc (<text:span text:style-name="Emphasis">voir point précédent</text:span>) pour enrichir un texte qui sera le code en langage Arduino à produire.</text:p>
          <text:list text:style-name="Numbering_20_1">
            <text:list-item>
              <text:p text:style-name="Numbering_20_1_Content"> <draw:frame draw:style-name="media" draw:name="3" text:anchor-type="as-char" draw:z-index="3" svg:width="9.5514583333333cm" style:rel-width="100%" svg:height="5.7679166666667cm" style:rel-height="scale"><draw:image xlink:href="Pictures/8933c8e87cf84ed014f3745e6282a47d.png" xlink:type="simple" xlink:show="embed" xlink:actuate="onLoad"/></draw:frame></text:p>
            </text:list-item>
            <text:list-item>
              <text:p text:style-name="Numbering_20_1_Content"> <draw:frame draw:style-name="media" draw:name="4" text:anchor-type="as-char" draw:z-index="4" svg:width="19.896666666667cm" style:rel-width="100%" svg:height="3.4925cm" style:rel-height="scale"><draw:image xlink:href="Pictures/13ff80885d63576c311dce55f498f047.png" xlink:type="simple" xlink:show="embed" xlink:actuate="onLoad"/></draw:frame></text:p>
            </text:list-item>
          </text:list>
        </text:list-item>
        <text:list-item>
          <text:p text:style-name="Numbering_20_1_Content"> le fichier '<text:span text:style-name="Strong_20_Emphasis">\blocks\'</text:span>  va contenir le typage de chacun des blocs que vous avez créé, c’est à dire s’il renvoie une valeur de type entier (int) ou chiffre à virgule (float) ou…</text:p>
          <text:list text:style-name="Numbering_20_1">
            <text:list-item>
              <text:p text:style-name="Numbering_20_1_Content"> <draw:frame draw:style-name="media" draw:name="5" text:anchor-type="as-char" draw:z-index="5" svg:width="12.779375cm" svg:height="4.3391666666667cm"><draw:image xlink:href="Pictures/8e06db60233195b2c2d1579d30a9a386.png" xlink:type="simple" xlink:show="embed" xlink:actuate="onLoad"/></draw:frame></text:p>
            </text:list-item>
          </text:list>
        </text:list-item>
        <text:list-item>
          <text:p text:style-name="Numbering_20_1_Content"> les fichiers <text:span text:style-name="Strong_20_Emphasis">‘\lang\blocks\' &amp; ‘\lang\blocs\'</text:span>  vont contenir toutes les chaînes de caractère que l’utilisateur lira.</text:p>
          <text:list text:style-name="Numbering_20_1">
            <text:list-item>
              <text:p text:style-name="Numbering_20_1_Content"> <draw:frame draw:style-name="media" draw:name="6" text:anchor-type="as-char" draw:z-index="6" svg:width="14.393333333333cm" svg:height="2.8575cm"><draw:image xlink:href="Pictures/916d257f6a5e36609523b70fa42641c7.png" xlink:type="simple" xlink:show="embed" xlink:actuate="onLoad"/></draw:frame></text:p>
            </text:list-item>
            <text:list-item>
              <text:p text:style-name="Numbering_20_1_Content"> <draw:frame draw:style-name="media" draw:name="7" text:anchor-type="as-char" draw:z-index="7" svg:width="14.366875cm" svg:height="2.9104166666667cm"><draw:image xlink:href="Pictures/1f6c958d7a0db595c419297b9be91d74.png" xlink:type="simple" xlink:show="embed" xlink:actuate="onLoad"/></draw:frame></text:p>
            </text:list-item>
          </text:list>
        </text:list-item>
        <text:list-item>
          <text:p text:style-name="Numbering_20_1_Content"> le nom de chacun des blocs que vous voulez afficher dans une catégorie à l’écran devra être ajouté dans le menu ad-hoc, ils sont contenus dans le dossier <text:span text:style-name="Strong_20_Emphasis">‘\toolbox\’</text:span>.</text:p>
          <text:list text:style-name="Numbering_20_1">
            <text:list-item>
              <text:p text:style-name="Numbering_20_1_Content"> <draw:frame draw:style-name="media" draw:name="8" text:anchor-type="as-char" draw:z-index="8" svg:width="9.3927083333333cm" style:rel-width="100%" svg:height="4.524375cm" style:rel-height="scale"><draw:image xlink:href="Pictures/a4b8d84031d7d3aa0bd7c5ade8d21f03.png" xlink:type="simple" xlink:show="embed" xlink:actuate="onLoad"/></draw:frame></text:p>
            </text:list-item>
            <text:list-item>
              <text:p text:style-name="Numbering_20_1_Content_Last"> <draw:frame draw:style-name="media" draw:name="9" text:anchor-type="as-char" draw:z-index="9" svg:width="10.080625cm" svg:height="9.604375cm"><draw:image xlink:href="Pictures/f6ca95b3bdc3b4df1b44ca79ecbb6210.png" xlink:type="simple" xlink:show="embed" xlink:actuate="onLoad"/></draw:fram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08::55:47</meta:creation-date>
    <dc:creator>Generated</dc:creator>
    <dc:date>2026-09-10T08::55:47</dc:date>
    <dc:language>en-US</dc:language>
    <meta:editing-cycles>1</meta:editing-cycles>
    <meta:editing-duration>PT0S</meta:editing-duration>
    <dc:title>fr:arduino:blockly_rduino:creerblocsmultiling:principe</dc:title>
  </office:meta>
</office:document-meta>
</file>