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886a60d795e7d8e3f6024548f185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blockly_rduino:exemples:creer"/><text:bookmark-start text:name="__RefHeading___la_structure_a_respecter_1"/><text:bookmark-start text:name="la_structure_a_respecter"/>La structure à respecter<text:bookmark-end text:name="__RefHeading___la_structure_a_respecter_1"/><text:bookmark-end text:name="la_structure_a_respecter"/></text:h>
      <text:p text:style-name="Text_20_body">Dans le dossier ‘examples’, créer un sous dossier portant un nom parlant/explicite sur votre projet <text:span text:style-name="Strong_20_Emphasis">MAIS sans espace ni accent dans le nom</text:span> !</text:p>
      <text:p text:style-name="Text_20_body"><draw:frame draw:style-name="media" draw:name="0" text:anchor-type="as-char" draw:z-index="0" svg:width="21.9075cm" style:rel-width="100%" svg:height="5.23875cm" style:rel-height="scale"><draw:image xlink:href="Pictures/a0886a60d795e7d8e3f6024548f18553.jpg" xlink:type="simple" xlink:show="embed" xlink:actuate="onLoad"/></draw:frame></text:p>
      <text:p text:style-name="Text_20_body">Comme vous le constatez, ce nom de dossier nous servira de préfixe pour tous les documents.</text:p>
      <text:p text:style-name="Text_20_body">Prenons l’exemple “BT_piloter_DEL” (<text:span text:style-name="Emphasis">piloter une DEL par Bluetooth</text:span>) :</text:p>
      <text:list text:style-name="List_20_1" text:continue-numbering="false">
        <text:list-item>
          <text:p text:style-name="List_20_1_Content_First"> le schéma de câblage au format .fzz réalisé avec le logiciel libre Fritzing (<text:a xlink:type="simple" xlink:href="http://fritzing.org/home/" text:style-name="Internet_20_link" text:visited-style-name="Visited_20_Internet_20_Link">http://fritzing.org/home/</text:a>) : .</text:p>
        </text:list-item>
        <text:list-item>
          <text:p text:style-name="List_20_1_Content"> la capture d’écran de ce même schéma de câblage :<text:span text:style-name="Strong_20_Emphasis">fritzing</text:span>.</text:p>
        </text:list-item>
        <text:list-item>
          <text:p text:style-name="List_20_1_Content"> la miniature de la capture d’écran pour la faire apparaître en fenêtre : <text:span text:style-name="Strong_20_Emphasis">_fritzing_redimensionner</text:span>.</text:p>
        </text:list-item>
        <text:list-item>
          <text:p text:style-name="List_20_1_Content"> la sauvegarde par Blockly@rduino du programme réalisé : .</text:p>
        </text:list-item>
        <text:list-item>
          <text:p text:style-name="List_20_1_Content_Last"> la capture d’écran du programme pour pouvoir le publier : <text:span text:style-name="Strong_20_Emphasis">_blockly</text:span></text:p>
        </text:list-item>
      </text:list>
      <text:h text:style-name="Heading_20_1" text:outline-level="1"><text:bookmark-start text:name="__RefHeading___les_fichiers_a_modifier_2"/><text:bookmark-start text:name="les_fichiers_a_modifier"/>Les fichiers à modifier<text:bookmark-end text:name="__RefHeading___les_fichiers_a_modifier_2"/><text:bookmark-end text:name="les_fichiers_a_modifier"/></text:h>
      <text:p text:style-name="Text_20_body">Maintenant que vos <text:span text:style-name="Strong_20_Emphasis">5 fichiers</text:span>  sont prêts,// bien orthographiés, stockés dans le bon dossier bien orthographié//, rajoutons cela à Blockly@rduino.</text:p>
      <text:p text:style-name="Text_20_body">Pour cela il suffit d’éditer le fichier “\examples\examples.json” pour y insérer à l’endroit voulu votre exemple :</text:p>
      <text:p text:style-name="Preformatted_20_Text"><text:s text:c="4"/>{<text:line-break/><text:s text:c="8"/>"source_url": "./BT_piloter_DEL/BT_piloter_DEL.xml",<text:line-break/><text:s text:c="8"/>"source_text": "suite à la connection Bluetooth, voici comment piloter une DEL par Android",<text:line-break/><text:s text:c="8"/>"image": "./BT_piloter_DEL/BT_piloter_DEL_fritzing.jpg",<text:line-break/><text:s text:c="8"/>"link_url": "https://www.youtube-nocookie.com/embed/vlJl28qE5vg?list=PLwy0yw3Oq4-uFJl0j-efUAAlfCbqtcTMr",<text:line-break/><text:s text:c="8"/>"link_text": "tutos vidéo",<text:line-break/><text:s text:c="8"/>"visible": true<text:line-break/><text:s text:c="4"/>},</text:p>
      <text:p text:style-name="Text_20_body"><text:span text:style-name="Strong_20_Emphasis"/></text:p>
      <text:p text:style-name="Text_20_body">Dans le détail :</text:p>
      <text:list text:style-name="List_20_1" text:continue-numbering="false">
        <text:list-item>
          <text:p text:style-name="List_20_1_Content_First"> source_url : l’endroit où est stockée la sauvegarde en xml pour Blokly@rduino,</text:p>
        </text:list-item>
        <text:list-item>
          <text:p text:style-name="List_20_1_Content"> source_text : ce que votre utilisateur verra, le texte sur lequel il va cliquer pour déclencher l’ouverture du fichier xml précédemment cité,</text:p>
        </text:list-item>
        <text:list-item>
          <text:p text:style-name="List_20_1_Content"> image : la vignette qui apparaît dans la pop-in,</text:p>
        </text:list-item>
        <text:list-item>
          <text:p text:style-name="List_20_1_Content"> link_url : si vous désirez rajouter une documenation, lien extérieur vers la ressource de votre choix, laissez “” si rien,</text:p>
        </text:list-item>
        <text:list-item>
          <text:p text:style-name="List_20_1_Content"> link_text : ce que votre utilisateur verra, le texte sur lequel il va cliquer pour déclencher l’ouverture du lien hypertexte précédemment cité, laissez “” si rien,</text:p>
        </text:list-item>
        <text:list-item>
          <text:p text:style-name="List_20_1_Content_Last"> visible : lui mettre ‘true’ ou ‘false’ pour définir si cet exemple apparaît en dehors de la configuration.</text:p>
        </text:list-item>
      </text:list>
      <text:p text:style-name="Text_20_body">Vous vous relisez, vous enregistrez, vous remontez ce fichier sur votre serveur et zou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8::49:36</meta:creation-date>
    <dc:creator>Generated</dc:creator>
    <dc:date>2026-09-10T08::49:36</dc:date>
    <dc:language>en-US</dc:language>
    <meta:editing-cycles>1</meta:editing-cycles>
    <meta:editing-duration>PT0S</meta:editing-duration>
    <dc:title>fr:arduino:blockly_rduino:exemples:creer</dc:title>
  </office:meta>
</office:document-meta>
</file>