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7272a4d787f6eb02ec5cdb6af27b3cb.jpg"/>
  <manifest:file-entry manifest:media-type="image/jpeg" manifest:full-path="Pictures/d7d27c16da93596b8e8b02af7b88a06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arduino:blockly_rduino:kit"/><text:bookmark-start text:name="__RefHeading___la_notion_de_maquette_1"/><text:bookmark-start text:name="la_notion_de_maquette"/>La notion de maquette<text:bookmark-end text:name="__RefHeading___la_notion_de_maquette_1"/><text:bookmark-end text:name="la_notion_de_maquette"/></text:h>
      <text:p text:style-name="Text_20_body">L’idée est non pas de définir une carte sur laquelle les enfants vont venir connecter des éléments, mais plutôt de préparer un environnement prêt à l’emploi où les connectiques ne changent pas et odnc les catégories de blocs non plus.</text:p>
      <text:h text:style-name="Heading_20_2" text:outline-level="2"><text:bookmark-start text:name="__RefHeading___exemplemaquette_de_micro-feux_jeulin_2"/><text:bookmark-start text:name="exemplemaquette_de_micro-feux_jeulin"/>Exemple : maquette de micro-feux Jeulin<text:bookmark-end text:name="__RefHeading___exemplemaquette_de_micro-feux_jeulin_2"/><text:bookmark-end text:name="exemplemaquette_de_micro-feux_jeulin"/></text:h>
      <text:p text:style-name="Text_20_body">Choix de la “carte” sur laquelle est connectée la maquette, depuis la fenêtre de configuration globale :</text:p>
      <text:p text:style-name="Text_20_body"><draw:frame draw:style-name="media" draw:name="0" text:anchor-type="as-char" draw:z-index="0" svg:width="16.1925cm" svg:height="14.102291666667cm"><draw:image xlink:href="Pictures/a7272a4d787f6eb02ec5cdb6af27b3cb.jpg" xlink:type="simple" xlink:show="embed" xlink:actuate="onLoad"/></draw:frame></text:p>
      <text:p text:style-name="Text_20_body">L’environnement change en conséquence :</text:p>
      <text:p text:style-name="Text_20_body"><draw:frame draw:style-name="medialeft" draw:name="1" text:anchor-type="paragraph" draw:z-index="1" svg:width="12.488333333333cm" svg:height="12.779375cm"><draw:image xlink:href="Pictures/d7d27c16da93596b8e8b02af7b88a069.jpg" xlink:type="simple" xlink:show="embed" xlink:actuate="onLoad"/></draw:frame>Le bouton “<text:span text:style-name="Emphasis">configurer les blocs</text:span>” est devenu “<text:span text:style-name="Emphasis">configurer la maquette</text:span>” car l’enseignant pourra renseigner une adresse URL (**locale en file:\ ou sur le web en http:\ **) pour guider le câblage par les élèves.</text:p>
      <text:p text:style-name="Text_20_body">Le menu des blocs et catégories est imposé.</text:p>
      <text:h text:style-name="Heading_20_1" text:outline-level="1"><text:bookmark-start text:name="__RefHeading___declarer_sa_maquette_3"/><text:bookmark-start text:name="declarer_sa_maquette"/>Déclarer sa maquette<text:bookmark-end text:name="__RefHeading___declarer_sa_maquette_3"/><text:bookmark-end text:name="declarer_sa_maquette"/></text:h>
      <text:h text:style-name="Heading_20_3" text:outline-level="3"><text:bookmark-start text:name="__RefHeading___definir_le_menu_4"/><text:bookmark-start text:name="definir_le_menu"/>1. Définir le menu<text:bookmark-end text:name="__RefHeading___definir_le_menu_4"/><text:bookmark-end text:name="definir_le_menu"/></text:h>
      <text:p text:style-name="Text_20_body">Tout d’abord il s’agit de se créer un menu (ou toolbox) à partir de celles déjà existantes dans le dossier '<text:span text:style-name="Strong_20_Emphasis">\tootlbox</text:span>' en ** commençant le nom du menu OBLIGATOIREMENT par “kit_xxx” **.</text:p>
      <text:h text:style-name="Heading_20_3" text:outline-level="3"><text:bookmark-start text:name="__RefHeading___NoTitle_5"/><text:bookmark-start text:name="section"/><text:bookmark-end text:name="__RefHeading___NoTitle_5"/><text:bookmark-end text:name="section"/></text:h>
      <text:h text:style-name="Heading_20_3" text:outline-level="3"><text:bookmark-start text:name="__RefHeading___declarer_le_menu_6"/><text:bookmark-start text:name="declarer_le_menu"/>2. Déclarer le menu<text:bookmark-end text:name="__RefHeading___declarer_le_menu_6"/><text:bookmark-end text:name="declarer_le_menu"/></text:h>
      <text:p text:style-name="Text_20_body">Dans le fichier '<text:span text:style-name="Strong_20_Emphasis">index.html</text:span>', à la ligne 550 apparaît la liste des cartes :</text:p>
      <text:p text:style-name="Preformatted_20_Text">&lt;select id="pinout" onmousemove="BlocklyDuino.cardPicture_change_AIO();" onchange="BlocklyDuino.cardPicture_change_AIO();"&gt;<text:line-break/><text:s text:c="4"/>&lt;option value="none"&gt;...&lt;/option&gt;<text:line-break/><text:s text:c="4"/>&lt;option value="arduino_leonardo"&gt;Arduino/Genuino LEONARDO&lt;/option&gt;<text:line-break/><text:s text:c="4"/>&lt;option value="arduino_mega"&gt;Arduino/Genuino MEGA&lt;/option&gt;<text:line-break/><text:s text:c="4"/>&lt;option value="arduino_micro"&gt;Arduino/Genuino MICRO&lt;/option&gt;<text:line-break/><text:s text:c="4"/>&lt;option value="arduino_nano"&gt;Arduino/Genuino NANO&lt;/option&gt;<text:line-break/><text:s text:c="4"/>&lt;option value="arduino_uno"&gt;Arduino/Genuino UNO&lt;/option&gt;<text:line-break/><text:s text:c="4"/>&lt;option value="arduino_yun"&gt;Arduino/Genuino YUN&lt;/option&gt;<text:line-break/><text:s text:c="4"/>&lt;option value="dfrobot_romeo"&gt;DFRobot RoMeo v2&lt;/option&gt;<text:line-break/><text:s text:c="4"/>&lt;option value="kit_microfeux"&gt;Micro-feux Jeulin&lt;/option&gt;<text:line-break/>&lt;/select&gt;</text:p>
      <text:p text:style-name="Text_20_body">A vous de rajouter la ligne de votre maquette en définissant un <text:span text:style-name="Strong_20_Emphasis">identifiant identique à celui du nom du fichier des menus</text:span> (<text:span text:style-name="Emphasis">la toolbox</text:span>).</text:p>
      <text:h text:style-name="Heading_20_3" text:outline-level="3"><text:bookmark-start text:name="__RefHeading___NoTitle_7"/><text:bookmark-start text:name="section1"/><text:bookmark-end text:name="__RefHeading___NoTitle_7"/><text:bookmark-end text:name="section1"/></text:h>
      <text:h text:style-name="Heading_20_3" text:outline-level="3"><text:bookmark-start text:name="__RefHeading___decrire_la_maquette_8"/><text:bookmark-start text:name="decrire_la_maquette"/>3. Décrire la maquette<text:bookmark-end text:name="__RefHeading___decrire_la_maquette_8"/><text:bookmark-end text:name="decrire_la_maquette"/></text:h>
      <text:p text:style-name="Text_20_body">Pour l’instant, rien de concret ne va se passer si vous cliquez sur la carte ainsi créée. En effet, il s’agit d’une carte qui n’est pas encore définie donc il va falloir ouvrir le fichier “<text:span text:style-name="Strong_20_Emphasis">\core_BlocklyArduino\blockly@rduino_boards.js</text:span>” pour y insérer la description de la connectique de la maquette.</text:p>
      <text:p text:style-name="Text_20_body">Dès la début du fichier vous trouverez des définitions de cartes, à vous de les copier-coller pour les modifier :</text:p>
      <text:p text:style-name="Preformatted_20_Text"><text:s text:c="4"/>kit_microfeux: {<text:line-break/><text:s text:c="8"/>description: "Micro-feux Jeulin",<text:line-break/><text:s text:c="8"/>digital: ["1",<text:s text:c="2"/>"2", "3", "4", "5", "6", "7", "8", "9", "10", "11", "12", "13"],<text:line-break/><text:s text:c="8"/>dropdownDigital: [["1", "1"], ["2", "2"], ["3", "3"], ["4", "4"], ["5", "5"], ["6", "6"], ["7", "7"], ["8", "8"], ["9", "9"], ["10", "10"], ["11", "11"], ["12", "12"], ["13", "13"]],<text:line-break/><text:s text:c="8"/>PWM : ["3", "5", "6", "9", "10", "11"],<text:line-break/><text:s text:c="8"/>dropdownPWM: [["3", "3"], ["5", "5"], ["6", "6"], ["9", "9"], ["10", "10"], ["11", "11"]],<text:line-break/><text:s text:c="8"/>analog : ["A0", "A1", "A2", "A3", "A4", "A5", "A6", "A7"],<text:line-break/><text:s text:c="8"/>dropdownAnalog: [["A0", "A0"], ["A1", "A1"], ["A2", "A2"], ["A3", "A3"], ["A4", "A4"], ["A5", "A5"]],<text:line-break/><text:s text:c="8"/>/*irqonchange: [["1", "1"], ["2", "2"], ["3", "3"], ["4", "4"], ["5", "5"], ["6", "6"], ["7", "7"], ["8", "8"], ["9", "9"], ["10", "10"], ["11", "11"], ["12", "12"], ["13", "13"],["A0", "14"], ["A1", "15"], ["A2", "16"], ["A3", "17"], ["A4", "18"], ["A5", "19"]],*/<text:line-break/><text:s text:c="8"/>I2C: ["A4", "A5"],<text:line-break/><text:s text:c="8"/>SPI: [["10 (SS)", "10"], ["11 (MOSI)", "11"], ["12 (MISO)", "12"], ["13 (SCK)", "13"]],<text:line-break/><text:s text:c="8"/>interrupt: ["2", "3"],<text:line-break/><text:s text:c="8"/>picture : "media/microfeuxJeulin.jpg",<text:line-break/><text:s text:c="8"/>miniPicture : "media/microfeuxJeulin.jpg",<text:line-break/><text:s text:c="8"/>serial: [['300', '300'], ['600', '600'], ['1200', '1200'],<text:line-break/><text:s text:c="16"/>['2400', '2400'], ['4800', '4800'], ['9600', '9600'],<text:line-break/><text:s text:c="16"/>['14400', '14400'], ['19200', '19200'], ['28800', '28800'],<text:line-break/><text:s text:c="16"/>['31250', '31250'], ['38400', '38400'], ['57600', '57600'],<text:line-break/><text:s text:c="16"/>['115200', '115200']],<text:line-break/><text:s text:c="8"/>serialPin: [["0 (Rx)", "0"], ["1 (Tx)", "1"]],<text:line-break/><text:s text:c="8"/>upload_arg: "arduino:avr:uno",<text:line-break/><text:s text:c="8"/>help_link: "https://www.qwant.com/?q=microfeux%20jeulin&amp;t=all",<text:line-break/><text:s text:c="4"/>},</text:p>
      <text:p text:style-name="Text_20_body"><text:span text:style-name="Strong_20_Emphasis">ATTENTION aux virgules !</text:span></text:p>
      <text:p text:style-name="Text_20_body">’“<text:span text:style-name="Strong_20_Emphasis">\</text:span><text:span text:style-name="Strong_20_Emphasis"/>”</text:p>
      <text:p text:style-name="Text_20_body"><text:span text:style-name="Strong_20_Emphasis">Pour les maquettes (kit_) uniquement</text:span>URL’“<text:span text:style-name="Strong_20_Emphasis"><text:span text:style-name="Emphasis">help_link</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0T08::54:16</meta:creation-date>
    <dc:creator>Generated</dc:creator>
    <dc:date>2026-09-10T08::54:16</dc:date>
    <dc:language>en-US</dc:language>
    <meta:editing-cycles>1</meta:editing-cycles>
    <meta:editing-duration>PT0S</meta:editing-duration>
    <dc:title>fr:arduino:blockly_rduino:kit</dc:title>
  </office:meta>
</office:document-meta>
</file>