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2e3b6f9c1fcabc5d3cba7b86466c166.jpg"/>
  <manifest:file-entry manifest:media-type="image/jpeg" manifest:full-path="Pictures/312ca1012e2da59b9a98433d76763a1f.jpg"/>
  <manifest:file-entry manifest:media-type="image/jpeg" manifest:full-path="Pictures/c213b6bc208762ee487f3fb7968423d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arduino:blockly_rduino:toolbox"/><text:bookmark-start text:name="__RefHeading___creer_son_propre_menu_1"/><text:bookmark-start text:name="creer_son_propre_menu"/>Créer son propre menu<text:bookmark-end text:name="__RefHeading___creer_son_propre_menu_1"/><text:bookmark-end text:name="creer_son_propre_menu"/></text:h>
      <text:p text:style-name="Text_20_body">La '<text:span text:style-name="Emphasis">toolbox</text:span>' c’est le petit nom du <text:span text:style-name="Strong_20_Emphasis">menu de gauche</text:span> qui regroupe les **catégories ** de blocs à utiliser.</text:p>
      <text:p text:style-name="Text_20_body"><draw:frame draw:style-name="media" draw:name="0" text:anchor-type="as-char" draw:z-index="0" svg:width="19.20875cm" style:rel-width="100%" svg:height="7.2760416666667cm" style:rel-height="scale"><draw:image xlink:href="Pictures/42e3b6f9c1fcabc5d3cba7b86466c166.jpg" xlink:type="simple" xlink:show="embed" xlink:actuate="onLoad"/></draw:frame></text:p>
      <text:p text:style-name="Text_20_body">Les **blocs ** sont ensuite dans la colonne qui se déplie :</text:p>
      <text:p text:style-name="Text_20_body"><draw:frame draw:style-name="media" draw:name="1" text:anchor-type="as-char" draw:z-index="1" svg:width="19.20875cm" style:rel-width="100%" svg:height="7.1702083333333cm" style:rel-height="scale"><draw:image xlink:href="Pictures/312ca1012e2da59b9a98433d76763a1f.jpg" xlink:type="simple" xlink:show="embed" xlink:actuate="onLoad"/></draw:frame></text:p>
      <text:p text:style-name="Text_20_body">Définir une <text:span text:style-name="Emphasis">toolbox</text:span>, c’est nourrir un fichier xml qui regroupe tous les noms des catégories &amp; blocs qui la peuplent.</text:p>
      <text:p text:style-name="Text_20_body">Exemple du <text:span text:style-name="Strong_20_Emphasis">fichier toolbox_vide.xml</text:span> :</text:p>
      <text:p text:style-name="Preformatted_20_Text">&lt;?xml version="1.0" encoding="utf-8" ?&gt;<text:line-break/>&lt;toolbox&gt;<text:line-break/><text:s text:c="4"/>&lt;parametre id="defaultCategories"&gt;CAT_LOGIC,CAT_LOOPS,CAT_MATH,CAT_ARRAY,CAT_TEXT,CAT_VARIABLES,CAT_FUNCTIONS<text:line-break/><text:s text:c="4"/>&lt;/parametre&gt;<text:line-break/><text:s text:c="4"/>&lt;category name="CAT_LOGIC" colour="#E1A91A"&gt;<text:line-break/><text:s text:c="8"/>&lt;block type="controls_if"&gt;&lt;/block&gt;<text:line-break/><text:s text:c="8"/>&lt;block type="controls_switch"&gt;&lt;/block&gt;<text:line-break/><text:s text:c="8"/>&lt;block type="logic_compare"&gt;&lt;/block&gt;<text:line-break/><text:s text:c="8"/>&lt;block type="logic_operation"&gt;&lt;/block&gt;<text:line-break/><text:s text:c="8"/>&lt;block type="logic_negate"&gt;&lt;/block&gt;<text:line-break/><text:s text:c="8"/>&lt;block type="logic_boolean"&gt;&lt;/block&gt;<text:line-break/><text:s text:c="8"/>&lt;block type="logic_null"&gt;&lt;/block&gt;<text:line-break/><text:s text:c="4"/>&lt;/category&gt;<text:line-break/><text:s text:c="4"/>&lt;category name="CAT_LOOPS" colour="#C88330"&gt;</text:p>
      <text:p text:style-name="Text_20_body">On retrouve là les informations de la page '<text:a xlink:type="simple" xlink:href="https://wiki.libreduc.cc/fr:arduino:blockly_rduino:creerblocsmulti" text:style-name="Internet_20_link" text:visited-style-name="Visited_20_Internet_20_Link">créer ses blocs multilingues</text:a>', donc passons à la suite : augmenter la liste dans le fichier <text:span text:style-name="Strong_20_Emphasis">index.html</text:span></text:p>
      <text:p text:style-name="Text_20_body">Pour cela ouvrir le fichier et chercher le paragraphe suivant :</text:p>
      <text:p text:style-name="Preformatted_20_Text">&lt;!-- toolbox config modal --&gt;<text:line-break/>&lt;div class="modal fade" id="configModal" tabindex="-1" role="dialog" aria-labelledby="configModalLabel" aria-hidden="true"&gt;<text:line-break/><text:s text:c="2"/>&lt;div class="modal-dialog"&gt;<text:line-break/><text:s text:c="4"/>&lt;div class="modal-content"&gt;<text:line-break/><text:s text:c="6"/>&lt;div class="modal-header"&gt;<text:line-break/><text:s text:c="8"/>&lt;button type="button" class="close" data-dismiss="modal" aria-label="Close"&gt;&lt;span aria-hidden="true"&gt;×&lt;/span&gt;&lt;/button&gt;<text:line-break/><text:s text:c="8"/>&lt;h4 class="modal-title" id="configModalLabel"&gt;&lt;/h4&gt;<text:line-break/><text:s text:c="6"/>&lt;/div&gt;<text:line-break/><text:s text:c="8"/>&lt;div id="divToolbox"&gt;<text:line-break/><text:s text:c="12"/>&lt;label id="labelToolboxDefinition"&gt;&lt;/label&gt;<text:line-break/><text:s text:c="12"/>&lt;select id="toolboxes"&gt;<text:line-break/><text:s text:c="16"/>&lt;option value="toolbox_vide" selected="selected"&gt;Algo simple&lt;/option&gt;<text:line-break/><text:s text:c="16"/>&lt;option value="toolbox_arduino_all"&gt;Arduino tous blocs&lt;/option&gt;<text:line-break/><text:s text:c="12"/>&lt;/select&gt;<text:line-break/><text:s text:c="8"/>&lt;/div&gt;<text:line-break/><text:s text:c="6"/>&lt;input type="checkbox" name="select_all" id="select_all"/&gt; &lt;span id="span_select_all"&gt; &lt;/span&gt;<text:line-break/><text:s text:c="6"/>&lt;div style="float : right; margin-right : 5px;"&gt;<text:line-break/><text:s text:c="12"/>&lt;input type="checkbox" name="put_in_url" id="put_in_url"/&gt; &lt;span id="span_put_in_url"&gt; &lt;/span&gt;<text:line-break/><text:s text:c="6"/>&lt;/div&gt;<text:line-break/><text:line-break/><text:s text:c="6"/>&lt;div class="modal-body" id="modal-body-config"&gt;&lt;/div&gt;<text:line-break/><text:s text:c="6"/>&lt;div class="modal-footer"&gt;<text:line-break/><text:s text:c="8"/>&lt;button id="btn_close_config" type="button" class="btn btn-default" data-dismiss="modal"&gt;&lt;/button&gt;<text:line-break/><text:s text:c="8"/>&lt;button id="btn_valid_config" type="button" class="btn btn-primary"&gt;&lt;/button&gt;<text:line-break/><text:s text:c="6"/>&lt;/div&gt;<text:line-break/><text:s text:c="4"/>&lt;/div&gt;<text:line-break/><text:s text:c="2"/>&lt;/div&gt;<text:line-break/>&lt;/div&gt;</text:p>
      <text:p text:style-name="Text_20_body">Rajouter une ligne avant ou après “ <text:span text:style-name="Strong_20_Emphasis">&lt;option value=“toolbox_arduino_all”&gt;Arduino tous blocs&lt;/option&gt;</text:span> ”, sous la ligne “ <text:span text:style-name="Strong_20_Emphasis">&lt;select id=“toolboxes”&gt;</text:span> ”.</text:p>
      <text:p text:style-name="Text_20_body">Le champ //value // doit contenir le nom **exact ** du fichier de //toolbox //à utiliser, la suite est le nom qui apparaît dans le menu déroulant :</text:p>
      <text:p text:style-name="Text_20_body"><draw:frame draw:style-name="media" draw:name="2" text:anchor-type="as-char" draw:z-index="2" svg:width="17.436041666667cm" style:rel-width="100%" svg:height="10.715625cm" style:rel-height="scale"><draw:image xlink:href="Pictures/c213b6bc208762ee487f3fb7968423d7.jpg" xlink:type="simple" xlink:show="embed" xlink:actuate="onLoad"/></draw:frame></text:p>
      <text:h text:style-name="Heading_20_1" text:outline-level="1"><text:bookmark-start text:name="__RefHeading___utilisateurs_de_chrome_chromium_2"/><text:bookmark-start text:name="utilisateurs_de_chrome_chromium"/>Utilisateurs de Chrome/Chromium<text:bookmark-end text:name="__RefHeading___utilisateurs_de_chrome_chromium_2"/><text:bookmark-end text:name="utilisateurs_de_chrome_chromium"/></text:h>
      <text:p text:style-name="Text_20_body">L’externalisation des //toolbox // dans des fichiers //xml // hors du fichier '<text:span text:style-name="Strong_20_Emphasis">index.html</text:span>' n’est pas possible si vous n’avez pas résolu le problème de requête Ajax qui s’affiche lorsque vous voulez choisir les catégories de blocs.</text:p>
      <text:p text:style-name="Text_20_body">Dans ce cas, il faut <text:span text:style-name="Emphasis"><text:span text:style-name="underline">**tout **</text:span></text:span>remettre dans le fichier '<text:span text:style-name="Strong_20_Emphasis">index.html</text:span>' comme dans le fichier exemple <text:span text:style-name="Strong_20_Emphasis">‘index_chrome.html</text:span>'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0T08::49:04</meta:creation-date>
    <dc:creator>Generated</dc:creator>
    <dc:date>2026-09-10T08::49:04</dc:date>
    <dc:language>en-US</dc:language>
    <meta:editing-cycles>1</meta:editing-cycles>
    <meta:editing-duration>PT0S</meta:editing-duration>
    <dc:title>fr:arduino:blockly_rduino:toolbox</dc:title>
  </office:meta>
</office:document-meta>
</file>