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8c316d0e3b711ec5023f27d19f03ef4.jpg"/>
  <manifest:file-entry manifest:media-type="image/jpeg" manifest:full-path="Pictures/50f782540c070878d4291ac10bbea23f.jpg"/>
  <manifest:file-entry manifest:media-type="image/jpeg" manifest:full-path="Pictures/404fd38d4d1afc4d6bb788e8971e62a0.jpg"/>
  <manifest:file-entry manifest:media-type="image/jpeg" manifest:full-path="Pictures/80255a9af2171c0a858debfbad8f69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arduino:shield_easycon"/>L’utilisation des platines arduino (UNO et MEGA) n’est pas très simple avec des élèves en collège pour connecter des capteurs et actionneurs.</text:p>
      <text:p text:style-name="Text_20_body">L’entreprise <text:a xlink:type="simple" xlink:href="http://www.technozone51.fr/" text:style-name="Internet_20_link" text:visited-style-name="Visited_20_Internet_20_Link">Technozone51</text:a> a donc développé des cartes additionnelles ou shileds pour une connexion plus aisée sur une platine Arduino.</text:p>
      <text:p text:style-name="Text_20_body">Ces shields se nomment :</text:p>
      <text:p text:style-name="Text_20_body">- <text:a xlink:type="simple" xlink:href="https://wiki.libreduc.cc/fr:arduino:shield_easycon:easycon1" text:style-name="Internet_20_link" text:visited-style-name="Visited_20_Internet_20_Link">Easycon1</text:a> et <text:a xlink:type="simple" xlink:href="https://wiki.libreduc.cc/fr:arduino:shield_easycon:easycon2" text:style-name="Internet_20_link" text:visited-style-name="Visited_20_Internet_20_Link">Easycon2</text:a> pour la platine arduino Mega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7.9375cm" style:rel-width="100%" svg:height="4.4714583333333cm" style:rel-height="scale"><draw:image xlink:href="Pictures/f8c316d0e3b711ec5023f27d19f03ef4.jpg" xlink:type="simple" xlink:show="embed" xlink:actuate="onLoad"/></draw:frame> 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7.9375cm" style:rel-width="100%" svg:height="4.4714583333333cm" style:rel-height="scale"><draw:image xlink:href="Pictures/50f782540c070878d4291ac10bbea23f.jpg" xlink:type="simple" xlink:show="embed" xlink:actuate="onLoad"/></draw:frame> </text:p>
          </table:table-cell>
        </table:table-row>
        <table:table-row>
          <table:table-cell office:value-type="string" table:style-name="tablecell" table:number-columns-spanned="2">
            <text:p text:style-name="tablealignleft">Shield Easycon sur une platine Arduino MEGA </text:p>
          </table:table-cell>
          <table:covered-table-cell/>
        </table:table-row>
      </table:table>
      <text:p text:style-name="Text_20_body">- Easybot1 pour la platine arduino Uno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7.9375cm" style:rel-width="100%" svg:height="4.4714583333333cm" style:rel-height="scale"><draw:image xlink:href="Pictures/404fd38d4d1afc4d6bb788e8971e62a0.jpg" xlink:type="simple" xlink:show="embed" xlink:actuate="onLoad"/></draw:frame> 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7.9375cm" style:rel-width="100%" svg:height="4.4714583333333cm" style:rel-height="scale"><draw:image xlink:href="Pictures/80255a9af2171c0a858debfbad8f69fc.jpg" xlink:type="simple" xlink:show="embed" xlink:actuate="onLoad"/></draw:frame> </text:p>
          </table:table-cell>
        </table:table-row>
        <table:table-row>
          <table:table-cell office:value-type="string" table:style-name="tablecell" table:number-columns-spanned="2">
            <text:p text:style-name="tablealignleft">Shield Easybot sur platine Arduino Uno </text:p>
          </table:table-cell>
          <table:covered-table-cell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8::49:37</meta:creation-date>
    <dc:creator>Generated</dc:creator>
    <dc:date>2026-09-10T08::49:37</dc:date>
    <dc:language>en-US</dc:language>
    <meta:editing-cycles>1</meta:editing-cycles>
    <meta:editing-duration>PT0S</meta:editing-duration>
    <dc:title>fr:arduino:shield_easycon</dc:title>
  </office:meta>
</office:document-meta>
</file>