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arduino:ucblockly:ameliorations"/><text:bookmark-start text:name="__RefHeading___suivi_d_ameliorations_v3_1"/><text:bookmark-start text:name="suivi_d_ameliorations_v3"/>Suivi d’améliorations (v3)<text:bookmark-end text:name="__RefHeading___suivi_d_ameliorations_v3_1"/><text:bookmark-end text:name="suivi_d_ameliorations_v3"/></text:h>
      <text:p text:style-name="Text_20_body">Document de suivi <text:span text:style-name="Strong_20_Emphasis">à jour pour la v3</text:span> (Blockly 13). Les anciennes notes de revue (tailles de fichiers, flags <text:span text:style-name="Source_20_Text">ENABLE_*</text:span>, « aucun test ») sont obsolètes et ont été retirées.</text:p>
      <text:h text:style-name="Heading_20_2" text:outline-level="2"><text:bookmark-start text:name="__RefHeading___NoTitle_2"/><text:bookmark-start text:name="section"/><text:bookmark-end text:name="__RefHeading___NoTitle_2"/><text:bookmark-end text:name="section"/></text:h>
      <text:h text:style-name="Heading_20_2" text:outline-level="2"><text:bookmark-start text:name="__RefHeading___deja_en_place_ne_pas_rouvrir_3"/><text:bookmark-start text:name="deja_en_place_ne_pas_rouvrir"/>Déjà en place (ne pas rouvrir)<text:bookmark-end text:name="__RefHeading___deja_en_place_ne_pas_rouvrir_3"/><text:bookmark-end text:name="deja_en_place_ne_pas_rouvrir"/></text:h>
      <text:list text:style-name="List_20_1" text:continue-numbering="false">
        <text:list-item>
          <text:p text:style-name="List_20_1_Content_First"> Séparation <text:span text:style-name="Strong_20_Emphasis">core / host / demo</text:span> (<text:span text:style-name="Source_20_Text">package.json</text:span> exports, <text:a xlink:type="simple" xlink:href="https://wiki.libreduc.cc/fr:arduino:ucblockly:kernel" text:style-name="Internet_20_link" text:visited-style-name="Visited_20_Internet_20_Link">KERNEL</text:a>)</text:p>
        </text:list-item>
        <text:list-item>
          <text:p text:style-name="List_20_1_Content"> Cycle <text:span text:style-name="Source_20_Text">shared</text:span> ↔ <text:span text:style-name="Source_20_Text">block_types_registry</text:span> cassé (injection <text:span text:style-name="Source_20_Text">registerVariableTypeForBlockResolver</text:span>)</text:p>
        </text:list-item>
        <text:list-item>
          <text:p text:style-name="List_20_1_Content"> Génération : workspace vide sans stubs ; setup/loop vides émis si les blocs sont présents ; erreurs de définition de listes en section globale</text:p>
        </text:list-item>
        <text:list-item>
          <text:p text:style-name="List_20_1_Content"> Headers GPL + <text:span text:style-name="Source_20_Text">@packageDocumentation</text:span> uniformes ; quasi zéro <text:span text:style-name="Source_20_Text">any</text:span> / <text:span text:style-name="Source_20_Text">@ts-ignore</text:span></text:p>
        </text:list-item>
        <text:list-item>
          <text:p text:style-name="List_20_1_Content_Last"> Tests sous <text:span text:style-name="Source_20_Text">tests/*.test.ts</text:span> (générateurs, typing, fields, convertisseur rduino, core-api)</text:p>
        </text:list-item>
      </text:list>
      <text:h text:style-name="Heading_20_2" text:outline-level="2"><text:bookmark-start text:name="__RefHeading___NoTitle_4"/><text:bookmark-start text:name="section1"/><text:bookmark-end text:name="__RefHeading___NoTitle_4"/><text:bookmark-end text:name="section1"/></text:h>
      <text:h text:style-name="Heading_20_2" text:outline-level="2"><text:bookmark-start text:name="__RefHeading___pistes_encore_ouvertes_5"/><text:bookmark-start text:name="pistes_encore_ouvertes"/>Pistes encore ouvertes<text:bookmark-end text:name="__RefHeading___pistes_encore_ouvertes_5"/><text:bookmark-end text:name="pistes_encore_ouverte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Priorité </text:p>
          </table:table-cell>
          <table:table-cell office:value-type="string" table:style-name="tableheader">
            <text:p text:style-name="Table_20_Heading"> Sujet </text:p>
          </table:table-cell>
          <table:table-cell office:value-type="string" table:style-name="tableheader">
            <text:p text:style-name="Table_20_Heading"> Notes </text:p>
          </table:table-cell>
        </table:table-row>
        <table:table-row>
          <table:table-cell office:value-type="string" table:style-name="tablecell">
            <text:p text:style-name="tablealignleft"> Haute </text:p>
          </table:table-cell>
          <table:table-cell office:value-type="string" table:style-name="tablecell">
            <text:p text:style-name="tablealignleft"> Découper <text:span text:style-name="Source_20_Text">shared.ts</text:span> / <text:span text:style-name="Source_20_Text">arduino_generator.ts</text:span> </text:p>
          </table:table-cell>
          <table:table-cell office:value-type="string" table:style-name="tablecell">
            <text:p text:style-name="tablealignleft"> God modules (~1200 L) </text:p>
          </table:table-cell>
        </table:table-row>
        <table:table-row>
          <table:table-cell office:value-type="string" table:style-name="tablecell">
            <text:p text:style-name="tablealignleft"> Haute </text:p>
          </table:table-cell>
          <table:table-cell office:value-type="string" table:style-name="tablecell">
            <text:p text:style-name="tablealignleft"> Boot DOM démo (<text:span text:style-name="Source_20_Text">getElementById</text:span> + <text:span text:style-name="Source_20_Text">!</text:span>) </text:p>
          </table:table-cell>
          <table:table-cell office:value-type="string" table:style-name="tablecell">
            <text:p text:style-name="tablealignleft"> Fail soft / résolution unique </text:p>
          </table:table-cell>
        </table:table-row>
        <table:table-row>
          <table:table-cell office:value-type="string" table:style-name="tablecell">
            <text:p text:style-name="tablealignleft"> Moyenne </text:p>
          </table:table-cell>
          <table:table-cell office:value-type="string" table:style-name="tablecell">
            <text:p text:style-name="tablealignleft"> Étendre <text:span text:style-name="Source_20_Text">core-api.test.ts</text:span> </text:p>
          </table:table-cell>
          <table:table-cell office:value-type="string" table:style-name="tablecell">
            <text:p text:style-name="tablealignleft"> <text:span text:style-name="Source_20_Text">createUcBlockly</text:span>, persistence, checker </text:p>
          </table:table-cell>
        </table:table-row>
        <table:table-row>
          <table:table-cell office:value-type="string" table:style-name="tablecell">
            <text:p text:style-name="tablealignleft"> Moyenne </text:p>
          </table:table-cell>
          <table:table-cell office:value-type="string" table:style-name="tablecell">
            <text:p text:style-name="tablealignleft"> Isoler <text:span text:style-name="Source_20_Text">blockly_patches.ts</text:span> </text:p>
          </table:table-cell>
          <table:table-cell office:value-type="string" table:style-name="tablecell">
            <text:p text:style-name="tablealignleft"> Facade + tests au bump Blockly </text:p>
          </table:table-cell>
        </table:table-row>
        <table:table-row>
          <table:table-cell office:value-type="string" table:style-name="tablecell">
            <text:p text:style-name="tablealignleft"> Basse </text:p>
          </table:table-cell>
          <table:table-cell office:value-type="string" table:style-name="tablecell">
            <text:p text:style-name="tablealignleft"> Factoriser mutators <text:span text:style-name="Source_20_Text">+/-</text:span> </text:p>
          </table:table-cell>
          <table:table-cell office:value-type="string" table:style-name="tablecell">
            <text:p text:style-name="tablealignleft"> <text:span text:style-name="Source_20_Text">array</text:span> / <text:span text:style-name="Source_20_Text">libre</text:span> / <text:span text:style-name="Source_20_Text">logic</text:span> </text:p>
          </table:table-cell>
        </table:table-row>
      </table:table>
      <text:p text:style-name="Text_20_body">Voir aussi <text:a xlink:type="simple" xlink:href="https://wiki.libreduc.cc/fr:arduino:ucblockly:architecture" text:style-name="Internet_20_link" text:visited-style-name="Visited_20_Internet_20_Link">Architecture</text:a> et <text:a xlink:type="simple" xlink:href="https://wiki.libreduc.cc/fr:arduino:ucblockly:repartition" text:style-name="Internet_20_link" text:visited-style-name="Visited_20_Internet_20_Link">Répartition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18T01::26:59</meta:creation-date>
    <dc:creator>Generated</dc:creator>
    <dc:date>2026-08-18T01::26:59</dc:date>
    <dc:language>en-US</dc:language>
    <meta:editing-cycles>1</meta:editing-cycles>
    <meta:editing-duration>PT0S</meta:editing-duration>
    <dc:title>fr:arduino:ucblockly:ameliorations</dc:title>
  </office:meta>
</office:document-meta>
</file>