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:functions"/><text:bookmark-start text:name="__RefHeading___inventaire_des_fonctions_1"/><text:bookmark-start text:name="inventaire_des_fonctions"/>Inventaire des fonctions<text:bookmark-end text:name="__RefHeading___inventaire_des_fonctions_1"/><text:bookmark-end text:name="inventaire_des_fonctions"/></text:h>
      <text:p text:style-name="Text_20_body">L’inventaire généré (<text:span text:style-name="Source_20_Text">docs/functions-list.md</text:span>) est trop volumineux pour une page wiki complète.</text:p>
      <text:list text:style-name="List_20_1" text:continue-numbering="false">
        <text:list-item>
          <text:p text:style-name="List_20_1_Content_First"> Source : <text:a xlink:type="simple" xlink:href="https://github.com/A-S-T-U-C-E/ucBlockly/blob/main/docs/functions-list.md" text:style-name="Internet_20_link" text:visited-style-name="Visited_20_Internet_20_Link">docs/functions-list.md</text:a></text:p>
        </text:list-item>
        <text:list-item>
          <text:p text:style-name="List_20_1_Content_Last"> Régénération : <text:span text:style-name="Source_20_Text">npm run extract-functions</text:span></text:p>
        </text:list-item>
      </text:list>
      <text:p text:style-name="Text_20_body">Retour : <text:a xlink:type="simple" xlink:href="https://wiki.libreduc.cc/fr:arduino:ucblockly" text:style-name="Internet_20_link" text:visited-style-name="Visited_20_Internet_20_Link">µcBlock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6:17</meta:creation-date>
    <dc:creator>Generated</dc:creator>
    <dc:date>2026-08-18T01::26:17</dc:date>
    <dc:language>en-US</dc:language>
    <meta:editing-cycles>1</meta:editing-cycles>
    <meta:editing-duration>PT0S</meta:editing-duration>
    <dc:title>fr:arduino:ucblockly:functions</dc:title>
  </office:meta>
</office:document-meta>
</file>