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8d54f8f28bc9fb1ffd2debccc3563d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fr:video_surveillance_rpi"/>bonjour tous le monde</text:p>
      <text:p text:style-name="Text_20_body">voici une méthode simple pour visualiser une camera usb sur un raspberry pi</text:p>
      <text:p text:style-name="Text_20_body">ouvrir le terminal et taper ces commandes</text:p>
      <text:p text:style-name="Text_20_body">sudo apt-get update</text:p>
      <text:p text:style-name="Text_20_body">sudo apt-get upgrade     ( si necessaire)</text:p>
      <text:p text:style-name="Text_20_body">sudo apt-get install camorama</text:p>
      <text:p text:style-name="Text_20_body">il ne reste plus qua lancer camorama</text:p>
      <text:p text:style-name="Text_20_body"><draw:frame draw:style-name="media" draw:name="0" text:anchor-type="as-char" draw:z-index="0" svg:width="7.4083333333333cm" style:rel-width="100%" svg:height="4.9477083333333cm" style:rel-height="scale"><draw:image xlink:href="Pictures/d8d54f8f28bc9fb1ffd2debccc3563d1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9-10T09::11:47</meta:creation-date>
    <dc:creator>Generated</dc:creator>
    <dc:date>2026-09-10T09::11:47</dc:date>
    <dc:language>en-US</dc:language>
    <meta:editing-cycles>1</meta:editing-cycles>
    <meta:editing-duration>PT0S</meta:editing-duration>
    <dc:title>fr:video_surveillance_rpi</dc:title>
  </office:meta>
</office:document-meta>
</file>