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f3f2fd953ae5595f7f61f1e5b40ff3f.png"/>
  <manifest:file-entry manifest:media-type="image/png" manifest:full-path="Pictures/1df25b4eeea5bc4c1eb8f60368a90912.png"/>
  <manifest:file-entry manifest:media-type="image/png" manifest:full-path="Pictures/404cc847a27d52c2bcbf621ef807e307.png"/>
  <manifest:file-entry manifest:media-type="image/png" manifest:full-path="Pictures/dfcfb18ce88a5f1d87ba218c0a237e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fr:arduino:blockly_rduino:creerblocsmultiling:bloccode"/><text:bookmark-start text:name="__RefHeading___le_principe_1"/><text:bookmark-start text:name="le_principe"/>Le principe ?!<text:bookmark-end text:name="__RefHeading___le_principe_1"/><text:bookmark-end text:name="le_principe"/></text:h>
      <text:p text:style-name="Text_20_body">En utilisant les variables à remplir (<text:span text:style-name="Strong_20_Emphasis">appendValueInput</text:span>), on va alimenter du code qui n’est finalement que du texte. Mais parfois le texte vient d’une variable, parfois c’est le texte qui sera directement affiché.</text:p>
      <text:p text:style-name="Text_20_body">Mais il faut connaître le code Arduino à utiliser pour ensuite l’injecter dans la moulinette de Blockly.</text:p>
      <text:h text:style-name="Heading_20_2" text:outline-level="2"><text:bookmark-start text:name="__RefHeading___on_prepare_le_code_2"/><text:bookmark-start text:name="on_prepare_le_code"/>On prépare le code :<text:bookmark-end text:name="__RefHeading___on_prepare_le_code_2"/><text:bookmark-end text:name="on_prepare_le_code"/></text:h>
      <text:p text:style-name="Text_20_body">On peut s’aider des blocs existants pour générer le code à faire apparaître :</text:p>
      <text:p text:style-name="Preformatted_20_Text">#include &lt;Servo.h&gt;<text:line-break/><text:line-break/>Servo servo_2;<text:line-break/><text:line-break/>void setup() {<text:line-break/><text:s text:c="3"/>servo_2.attach(2);<text:line-break/>}<text:line-break/><text:line-break/>void loop() {<text:line-break/><text:s text:c="3"/>servo_2.write(180);<text:line-break/><text:s text:c="3"/>delay(3000);<text:line-break/><text:s text:c="3"/>servo_2.write(0);<text:line-break/><text:s text:c="3"/>delay(3000);<text:line-break/>}</text:p>
      <text:p text:style-name="Text_20_body">Donc il faudra //faire //écrire :</text:p>
      <text:list text:style-name="List_20_1" text:continue-numbering="false">
        <text:list-item>
          <text:p text:style-name="List_20_1_Content_First"> un appel à une bibliothèque : #include &lt;Servo.h&gt;</text:p>
        </text:list-item>
        <text:list-item>
          <text:p text:style-name="List_20_1_Content"> la définition du nom d’un servomoteur : Servo servo_2;</text:p>
        </text:list-item>
        <text:list-item>
          <text:p text:style-name="List_20_1_Content"> dans le setup on explicite que le servo_2 est connecté sur la broche 2 : servo_2.attach(2);</text:p>
        </text:list-item>
        <text:list-item>
          <text:p text:style-name="List_20_1_Content_Last"> dans la boucle ‘loop’ on décrit le fonctionnement voulu</text:p>
        </text:list-item>
      </text:list>
      <text:p text:style-name="Text_20_body">Le 2 est le numéro de la broche où sera connectée la Flycam, mais elle doit être alimentée par un bloc extérieur puis on utilise la variable ad-hoc : ‘’ définie lors de <text:span text:style-name="Strong_20_Emphasis">this.appendValueInput (“PIN”)</text:span></text:p>
      <text:p text:style-name="Text_20_body"><draw:frame draw:style-name="media" draw:name="0" text:anchor-type="as-char" draw:z-index="0" svg:width="6.8527083333333cm" style:rel-width="100%" svg:height="3.3072916666667cm" style:rel-height="scale"><draw:image xlink:href="Pictures/2f3f2fd953ae5595f7f61f1e5b40ff3f.png" xlink:type="simple" xlink:show="embed" xlink:actuate="onLoad"/></draw:frame></text:p>
      <text:h text:style-name="Heading_20_2" text:outline-level="2"><text:bookmark-start text:name="__RefHeading___on_prepare_le_fichier_generateur_3"/><text:bookmark-start text:name="on_prepare_le_fichier_generateur"/>On prépare le fichier 'générateur' :<text:bookmark-end text:name="__RefHeading___on_prepare_le_fichier_generateur_3"/><text:bookmark-end text:name="on_prepare_le_fichier_generateur"/></text:h>
      <text:p text:style-name="Text_20_body">On créé un dossier de texte brut dans le dossier '<text:span text:style-name="Strong_20_Emphasis">\generators\arduino\</text:span>' <text:span text:style-name="Strong_20_Emphasis"/></text:p>
      <text:p text:style-name="Text_20_body"><draw:frame draw:style-name="media" draw:name="1" text:anchor-type="as-char" draw:z-index="1" svg:width="9.0752083333333cm" style:rel-width="100%" svg:height="2.8575cm" style:rel-height="scale"><draw:image xlink:href="Pictures/1df25b4eeea5bc4c1eb8f60368a90912.png" xlink:type="simple" xlink:show="embed" xlink:actuate="onLoad"/></draw:frame></text:p>
      <text:p text:style-name="Text_20_body">On s’inspire de blocs existants et on attaque !</text:p>
      <text:h text:style-name="Heading_20_2" text:outline-level="2"><text:bookmark-start text:name="__RefHeading___on_complete_le_fichier_generateur_4"/><text:bookmark-start text:name="on_complete_le_fichier_generateur"/>On complète le fichier 'générateur' :<text:bookmark-end text:name="__RefHeading___on_complete_le_fichier_generateur_4"/><text:bookmark-end text:name="on_complete_le_fichier_generateur"/></text:h>
      <text:p text:style-name="Preformatted_20_Text">/**<text:line-break/> * Block pour la FlyCamOne Eco v2<text:line-break/> * @author Seb Canet (canet.s@free.fr)<text:line-break/> */<text:line-break/>'use strict';<text:line-break/><text:line-break/>goog.provide('Blockly.Arduino.flycam');<text:line-break/><text:line-break/>goog.require('Blockly.Arduino');<text:line-break/><text:line-break/>Blockly.Arduino.flycam_switch = function() {<text:line-break/><text:s text:c="2"/>var value_pin = Blockly.Arduino.valueToCode(this, 'PIN', Blockly.Arduino.ORDER_ATOMIC);<text:line-break/><text:line-break/><text:s text:c="2"/>Blockly.Arduino.inludes_['define_servo'] = '#include &lt;Servo.h&gt;\n';<text:line-break/><text:s text:c="2"/>Blockly.Arduino.definitions_['var_servo' + value_pin] = 'Servo servo_' + value_pin + ';\n';<text:line-break/><text:s text:c="2"/>Blockly.Arduino.setups_['setup_servo_' + value_pin] = 'servo_' + value_pin + '.attach(' + value_pin + ');\n';<text:line-break/><text:s text:c="2"/>var code = 'servo_' + value_pin + '.write(180);\n'<text:line-break/><text:s text:c="2"/>+<text:s text:c="2"/>'delay(3000);\n'<text:line-break/><text:s text:c="2"/>+<text:s text:c="2"/>'servo_' + value_pin + '.write(0);\n'<text:line-break/><text:s text:c="2"/>+<text:s text:c="2"/>'delay(1000);\n';<text:line-break/><text:s text:c="2"/>return code;<text:line-break/>};</text:p>
      <text:h text:style-name="Heading_20_2" text:outline-level="2"><text:bookmark-start text:name="__RefHeading___on_comprend_le_principe_5"/><text:bookmark-start text:name="on_comprend_le_principe"/>On comprend le principe<text:bookmark-end text:name="__RefHeading___on_comprend_le_principe_5"/><text:bookmark-end text:name="on_comprend_le_principe"/></text:h>
      <text:list text:style-name="List_20_1" text:continue-numbering="false">
        <text:list-item>
          <text:p text:style-name="List_20_1_Content_First"> on définit encore notre catégorie et dépendances mais cette fois on dit qu’il s’agit de code <text:span text:style-name="Strong_20_Emphasis">Arduino **: goog.provide(‘Blockly.</text:span>Arduino<text:span text:style-name="Strong_20_Emphasis">.flycam’);
  * on stocke dans une variable la valeur récupérée dans la programmation graphique par blocs : **var value_pin</text:span>  = Blockly.Arduino.valueToCode(this, '<text:span text:style-name="Strong_20_Emphasis">PIN</text:span>', Blockly.Arduino.ORDER_ATOMIC);</text:p>
        </text:list-item>
        <text:list-item>
          <text:p text:style-name="List_20_1_Content"> pour chacune des parties du programe Arduino (include - definition - setup - loop), on écrit le texte qui doit aparaître :</text:p>
          <text:list text:style-name="List_20_1">
            <text:list-item>
              <text:p text:style-name="List_20_1_Content"> tout en haut on commence par l’appel à la bibliothèque servo : Blockly.Arduino.inludes_[‘define_servo’] = '#include &lt;Servo.h&gt;\n’;</text:p>
            </text:list-item>
            <text:list-item>
              <text:p text:style-name="List_20_1_Content"> puis on définit une variable de type Servo : Blockly.Arduino.definitions_[‘var_servo’ value_pin] = ‘Servo servo_' value_pin ';\n’;</text:p>
            </text:list-item>
            <text:list-item>
              <text:p text:style-name="List_20_1_Content"> et dans l’initialisation (ou setup) on //attache //le servomoteur sur la broche n°….contenu dans la <text:span text:style-name="Strong_20_Emphasis">variable value_pin</text:span></text:p>
            </text:list-item>
            <text:list-item>
              <text:p text:style-name="List_20_1_Content_Last"> ensuite le code sera automatiquement rajouté dans la boucle infinie ‘loop’.</text:p>
            </text:list-item>
          </text:list>
        </text:list-item>
      </text:list>
      <text:p text:style-name="Text_20_body">Vous remarquerez qu’il faut tout écrire, même les retours à la ligne grâce à ‘\n’.</text:p>
      <text:h text:style-name="Heading_20_2" text:outline-level="2"><text:bookmark-start text:name="__RefHeading___on_va_plus_loin_6"/><text:bookmark-start text:name="on_va_plus_loin"/>On va plus loin<text:bookmark-end text:name="__RefHeading___on_va_plus_loin_6"/><text:bookmark-end text:name="on_va_plus_loin"/></text:h>
      <text:p text:style-name="Text_20_body">Mais, si vous allez comprendre !</text:p>
      <text:p text:style-name="Text_20_body">Au lieu d’enchaîner les actions peu explicites servo2.write puis wait puis …., on va créer une fonction en langage Arduino qui sera appelée dans la boucle infinie ‘loop’.</text:p>
      <text:p text:style-name="Preformatted_20_Text">Blockly.Arduino.flycam_switch = function() {<text:line-break/><text:s text:c="2"/>var value_pin = Blockly.Arduino.valueToCode(this, 'PIN', Blockly.Arduino.ORDER_ATOMIC);<text:line-break/><text:line-break/><text:s text:c="2"/>Blockly.Arduino.includes_['define_servo'] = '#include &lt;Servo.h&gt;';<text:line-break/><text:s text:c="2"/>Blockly.Arduino.definitions_['var_servo' + value_pin] = 'Servo servo_' + value_pin + ';\n';<text:line-break/><text:s text:c="2"/>Blockly.Arduino.definitions_['flycam_switch_function'] = 'void flycam_switch(Servo SERVO) {\n'<text:line-break/><text:s text:c="2"/>+ '<text:s text:c="2"/>SERVO.write(180);\n'<text:line-break/><text:s text:c="2"/>+ '<text:s text:c="2"/>delay(3000);\n'<text:line-break/><text:s text:c="2"/>+ '<text:s text:c="2"/>SERVO.write(0);\n'<text:line-break/><text:s text:c="2"/>+ '<text:s text:c="2"/>delay(1000);\n'<text:line-break/><text:s text:c="2"/>+ '}';<text:line-break/><text:s text:c="2"/>var code = 'flycam_switch(servo_' + value_pin + ');\n';<text:line-break/><text:s text:c="2"/>return code;<text:line-break/>};</text:p>
      <text:p text:style-name="Text_20_body">On passe d’une boucle peu explicite à un système de fonctions plus simples à lire, debugger ou répéter :</text:p>
      <text:p text:style-name="Text_20_body"><draw:frame draw:style-name="media" draw:name="2" text:anchor-type="as-char" draw:z-index="2" svg:width="11.509375cm" svg:height="8.8635416666667cm"><draw:image xlink:href="Pictures/404cc847a27d52c2bcbf621ef807e307.png" xlink:type="simple" xlink:show="embed" xlink:actuate="onLoad"/></draw:frame><draw:frame draw:style-name="media" draw:name="3" text:anchor-type="as-char" draw:z-index="3" svg:width="14.12875cm" svg:height="9.3397916666667cm"><draw:image xlink:href="Pictures/dfcfb18ce88a5f1d87ba218c0a237ed4.png" xlink:type="simple" xlink:show="embed" xlink:actuate="onLoad"/></draw:frame></text:p>
      <text:h text:style-name="Heading_20_2" text:outline-level="2"><text:bookmark-start text:name="__RefHeading___ca_ne_fonctionne_toujours_pas_7"/><text:bookmark-start text:name="ca_ne_fonctionne_toujours_pas"/>Ca ne fonctionne toujours pas ??!!<text:bookmark-end text:name="__RefHeading___ca_ne_fonctionne_toujours_pas_7"/><text:bookmark-end text:name="ca_ne_fonctionne_toujours_pas"/></text:h>
      <text:p text:style-name="Text_20_body">C’est normal, il reste un chapitre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8T01::28:09</meta:creation-date>
    <dc:creator>Generated</dc:creator>
    <dc:date>2026-08-18T01::28:09</dc:date>
    <dc:language>en-US</dc:language>
    <meta:editing-cycles>1</meta:editing-cycles>
    <meta:editing-duration>PT0S</meta:editing-duration>
    <dc:title>fr:arduino:blockly_rduino:creerblocsmultiling:bloccode</dc:title>
  </office:meta>
</office:document-meta>
</file>