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:arduino:obstacle"/>Ce détecteur infra-rouge possède donc 2 diodes : émission &amp; réception. C’est un détecteur d’obstacles : celle-ci renvoie un signal numérique, tout-ou-rien, si un obstacle est détecté MAIS vous pouvez régler la distance de seuil de déclenchement.</text:p>
      <text:p text:style-name="Text_20_body">Dans le détail :</text:p>
      <text:list text:style-name="Numbering_20_1" text:continue-numbering="false">
        <text:list-item>
          <text:p text:style-name="Numbering_20_1_Content_First"> la carte “mesure” la distance,</text:p>
        </text:list-item>
        <text:list-item>
          <text:p text:style-name="Numbering_20_1_Content"> le potentiomètre sert à régler le seuil de déclenchement de la sortie, c’est à dire la distance à laquelle vous voulez déclencher le passage de 0 à 1,</text:p>
        </text:list-item>
        <text:list-item>
          <text:p text:style-name="Numbering_20_1_Content_Last"> il suffit de connecter la broche OUT sur une entrée **numérique **  (<text:span text:style-name="Emphasis">Digital</text:span>) de votre Arduino.</text:p>
        </text:list-item>
      </text:list>
      <text:p text:style-name="Text_20_body"><text:span text:style-name="Strong_20_Emphasis">Démonstration :</text:span></text:p>
      <text:p text:style-name="Text_20_body">&lt;html&gt;&lt;iframe width=“853” height=“480” src=“//www.youtube-nocookie.com/embed/BVkKX_2JCXk?rel=0&amp;amp;showinfo=0” frameborder=“0” allowfullscreen&gt;&lt;/iframe&gt;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0T09::04:51</meta:creation-date>
    <dc:creator>Generated</dc:creator>
    <dc:date>2026-09-10T09::04:51</dc:date>
    <dc:language>en-US</dc:language>
    <meta:editing-cycles>1</meta:editing-cycles>
    <meta:editing-duration>PT0S</meta:editing-duration>
    <dc:title>fr:arduino:obstacle</dc:title>
  </office:meta>
</office:document-meta>
</file>