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:contributing"/><text:bookmark-start text:name="__RefHeading___contributing_to_ucblockly_1"/><text:bookmark-start text:name="contributing_to_ucblockly"/>Contributing to µcBlockly<text:bookmark-end text:name="__RefHeading___contributing_to_ucblockly_1"/><text:bookmark-end text:name="contributing_to_ucblockly"/></text:h>
      <text:p text:style-name="Text_20_body">Thank you for considering contributing. This short guide will help you get started.</text:p>
      <text:h text:style-name="Heading_20_2" text:outline-level="2"><text:bookmark-start text:name="__RefHeading___before_you_start_2"/><text:bookmark-start text:name="before_you_start"/>Before you start<text:bookmark-end text:name="__RefHeading___before_you_start_2"/><text:bookmark-end text:name="before_you_start"/></text:h>
      <text:p text:style-name="Text_20_body"><text:span text:style-name="Strong_20_Emphasis">Compatibility:</text:span> µcBlockly <text:span text:style-name="Strong_20_Emphasis">v3</text:span> requires <text:span text:style-name="Strong_20_Emphasis">Blockly 13</text:span> (<text:span text:style-name="Source_20_Text">blockly</text:span> ^13 and aligned <text:span text:style-name="Source_20_Text">@blockly/*</text:span> plugins). See the root <text:a xlink:type="simple" xlink:href="https://github.com/A-S-T-U-C-E/ucBlockly/blob/main/README.md" text:style-name="Internet_20_link" text:visited-style-name="Visited_20_Internet_20_Link">README</text:a> and <text:a xlink:type="simple" xlink:href="https://wiki.libreduc.cc/fr:arduino:ucblockly:kernel" text:style-name="Internet_20_link" text:visited-style-name="Visited_20_Internet_20_Link">KERNEL.md</text:a>.</text:p>
      <text:list text:style-name="Numbering_20_1" text:continue-numbering="false">
        <text:list-item>
          <text:p text:style-name="LastListParagraph_Numbering_20_1_Content_First"> <text:span text:style-name="Strong_20_Emphasis">Read the architecture</text:span>  </text:p>
        </text:list-item>
      </text:list>
      <text:p text:style-name="Text_20_body">See <text:a xlink:type="simple" xlink:href="https://wiki.libreduc.cc/fr:arduino:ucblockly:architecture" text:style-name="Internet_20_link" text:visited-style-name="Visited_20_Internet_20_Link">ARCHITECTURE.md</text:a> for:</text:p>
      <text:list text:style-name="List_20_1" text:continue-numbering="false">
        <text:list-item>
          <text:p text:style-name="List_20_1_Content_First"> Source layout (<text:span text:style-name="Source_20_Text">src/</text:span> and subfolders: <text:span text:style-name="Source_20_Text">core/</text:span>, <text:span text:style-name="Source_20_Text">host/</text:span>, <text:span text:style-name="Source_20_Text">demo/</text:span>)</text:p>
        </text:list-item>
        <text:list-item>
          <text:p text:style-name="List_20_1_Content"> Conventions (comments, TSDoc / TypeDoc, block definitions vs code generation)</text:p>
        </text:list-item>
        <text:list-item>
          <text:p text:style-name="List_20_1_Content_Last"> Where to change what (new blocks, types, toolbox, boards, languages, themes)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Set up the project</text:span>  </text:p>
        </text:list-item>
      </text:list>
      <text:list text:style-name="List_20_1" text:continue-numbering="false">
        <text:list-item>
          <text:p text:style-name="List_20_1_Content_First"> <text:span text:style-name="Source_20_Text">npm install</text:span>  </text:p>
        </text:list-item>
        <text:list-item>
          <text:p text:style-name="List_20_1_Content"> <text:span text:style-name="Source_20_Text">npm run dev</text:span> for development with hot reload  </text:p>
        </text:list-item>
        <text:list-item>
          <text:p text:style-name="List_20_1_Content"> <text:span text:style-name="Source_20_Text">npm run build</text:span> for production build (demo + core bundle)  </text:p>
        </text:list-item>
        <text:list-item>
          <text:p text:style-name="List_20_1_Content"> <text:span text:style-name="Source_20_Text">npm run build:core</text:span> for the embeddable kernel only  </text:p>
        </text:list-item>
        <text:list-item>
          <text:p text:style-name="List_20_1_Content_Last"> <text:span text:style-name="Source_20_Text">npm run docs</text:span> to generate API documentation (TypeDoc) in <text:span text:style-name="Source_20_Text">docs/api/</text:span> — see <text:a xlink:type="simple" xlink:href="https://wiki.libreduc.cc/fr:arduino:ucblockly:typedoc" text:style-name="Internet_20_link" text:visited-style-name="Visited_20_Internet_20_Link">TYPEDOC.md</text:a>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Quality checks before a PR</text:span>  </text:p>
        </text:list-item>
      </text:list>
      <text:list text:style-name="List_20_1" text:continue-numbering="false">
        <text:list-item>
          <text:p text:style-name="List_20_1_Content_First"> <text:span text:style-name="Source_20_Text">npm run lint</text:span> — ESLint (including <text:span text:style-name="Source_20_Text">eslint-plugin-tsdoc</text:span> for comment syntax)  </text:p>
        </text:list-item>
        <text:list-item>
          <text:p text:style-name="List_20_1_Content"> <text:span text:style-name="Source_20_Text">npm run test</text:span> — Arduino generator and Blockly@rduino converter tests  </text:p>
        </text:list-item>
        <text:list-item>
          <text:p text:style-name="List_20_1_Content"> <text:span text:style-name="Source_20_Text">npm run check-translations</text:span> — after editing <text:span text:style-name="Source_20_Text">src/languages/</text:span>  </text:p>
        </text:list-item>
        <text:list-item>
          <text:p text:style-name="List_20_1_Content_Last"> <text:span text:style-name="Source_20_Text">npm run build:lib</text:span> — ensure TypeScript compiles  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Code style</text:span>  </text:p>
        </text:list-item>
      </text:list>
      <text:list text:style-name="List_20_1" text:continue-numbering="false">
        <text:list-item>
          <text:p text:style-name="List_20_1_Content_First"> Documentation comments (<text:span text:style-name="Strong_20_Emphasis">TSDoc</text:span>, consumed by <text:a xlink:type="simple" xlink:href="https://typedoc.org/" text:style-name="Internet_20_link" text:visited-style-name="Visited_20_Internet_20_Link">TypeDoc</text:a>) in <text:span text:style-name="Strong_20_Emphasis">English</text:span>  </text:p>
        </text:list-item>
        <text:list-item>
          <text:p text:style-name="List_20_1_Content_Last"> Use <text:span text:style-name="Source_20_Text">@packageDocumentation</text:span>, <text:span text:style-name="Source_20_Text">@description</text:span>, <text:span text:style-name="Source_20_Text">@remarks</text:span>, <text:span text:style-name="Source_20_Text">@param</text:span>, <text:span text:style-name="Source_20_Text">@returns</text:span> for public APIs (see <text:a xlink:type="simple" xlink:href="https://wiki.libreduc.cc/fr:arduino:ucblockly:typedoc" text:style-name="Internet_20_link" text:visited-style-name="Visited_20_Internet_20_Link">TYPEDOC.md</text:a>)  </text:p>
        </text:list-item>
      </text:list>
      <text:h text:style-name="Heading_20_2" text:outline-level="2"><text:bookmark-start text:name="__RefHeading___common_tasks_3"/><text:bookmark-start text:name="common_tasks"/>Common tasks<text:bookmark-end text:name="__RefHeading___common_tasks_3"/><text:bookmark-end text:name="common_task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ask </text:p>
          </table:table-cell>
          <table:table-cell office:value-type="string" table:style-name="tableheader">
            <text:p text:style-name="Table_20_Heading"> Where to look </text:p>
          </table:table-cell>
        </table:table-row>
        <table:table-row>
          <table:table-cell office:value-type="string" table:style-name="tablecell">
            <text:p text:style-name="tablealignleft"> Add or change a block (UI) </text:p>
          </table:table-cell>
          <table:table-cell office:value-type="string" table:style-name="tablecell">
            <text:p text:style-name="tablealignleft"> <text:span text:style-name="Source_20_Text">src/categories/blockly/</text:span> + <text:span text:style-name="Source_20_Text">index.ts</text:span> </text:p>
          </table:table-cell>
        </table:table-row>
        <table:table-row>
          <table:table-cell office:value-type="string" table:style-name="tablecell">
            <text:p text:style-name="tablealignleft"> Add or change code generation for a block </text:p>
          </table:table-cell>
          <table:table-cell office:value-type="string" table:style-name="tablecell">
            <text:p text:style-name="tablealignleft"> <text:span text:style-name="Source_20_Text">src/generators/arduino/blocks/</text:span> + <text:span text:style-name="Source_20_Text">src/generators/arduino.ts</text:span> </text:p>
          </table:table-cell>
        </table:table-row>
        <table:table-row>
          <table:table-cell office:value-type="string" table:style-name="tablecell">
            <text:p text:style-name="tablealignleft"> Add block types / compatibility </text:p>
          </table:table-cell>
          <table:table-cell office:value-type="string" table:style-name="tablecell">
            <text:p text:style-name="tablealignleft"> <text:span text:style-name="Source_20_Text">src/generators/arduino/block_types/</text:span>, <text:span text:style-name="Source_20_Text">block_types.ts</text:span>, <text:span text:style-name="Source_20_Text">block_types_registry.ts</text:span> — <text:a xlink:type="simple" xlink:href="https://wiki.libreduc.cc/fr:arduino:ucblockly:types" text:style-name="Internet_20_link" text:visited-style-name="Visited_20_Internet_20_Link"> TYPES_ET_COMPATIBILITES.md</text:a> </text:p>
          </table:table-cell>
        </table:table-row>
        <table:table-row>
          <table:table-cell office:value-type="string" table:style-name="tablecell">
            <text:p text:style-name="tablealignleft"> Change toolbox or categories </text:p>
          </table:table-cell>
          <table:table-cell office:value-type="string" table:style-name="tablecell">
            <text:p text:style-name="tablealignleft"> <text:span text:style-name="Source_20_Text">src/toolbox.ts</text:span> </text:p>
          </table:table-cell>
        </table:table-row>
        <table:table-row>
          <table:table-cell office:value-type="string" table:style-name="tablecell">
            <text:p text:style-name="tablealignleft"> Add a board or change pins </text:p>
          </table:table-cell>
          <table:table-cell office:value-type="string" table:style-name="tablecell">
            <text:p text:style-name="tablealignleft"> <text:span text:style-name="Source_20_Text">src/boards.ts</text:span> </text:p>
          </table:table-cell>
        </table:table-row>
        <table:table-row>
          <table:table-cell office:value-type="string" table:style-name="tablecell">
            <text:p text:style-name="tablealignleft"> Add or edit a language </text:p>
          </table:table-cell>
          <table:table-cell office:value-type="string" table:style-name="tablecell">
            <text:p text:style-name="tablealignleft"> <text:span text:style-name="Source_20_Text">src/languages/</text:span> — then <text:span text:style-name="Source_20_Text">npm run check-translations</text:span> </text:p>
          </table:table-cell>
        </table:table-row>
        <table:table-row>
          <table:table-cell office:value-type="string" table:style-name="tablecell">
            <text:p text:style-name="tablealignleft"> Convert Blockly@rduino project </text:p>
          </table:table-cell>
          <table:table-cell office:value-type="string" table:style-name="tablecell">
            <text:p text:style-name="tablealignleft"> <text:span text:style-name="Source_20_Text">npm run convert-rduino</text:span> — see <text:a xlink:type="simple" xlink:href="https://wiki.libreduc.cc/fr:arduino:ucblockly:convert_rduino" text:style-name="Internet_20_link" text:visited-style-name="Visited_20_Internet_20_Link"> CONVERT_RDUINO.md</text:a> </text:p>
          </table:table-cell>
        </table:table-row>
        <table:table-row>
          <table:table-cell office:value-type="string" table:style-name="tablecell">
            <text:p text:style-name="tablealignleft"> Regenerate functions inventory </text:p>
          </table:table-cell>
          <table:table-cell office:value-type="string" table:style-name="tablecell">
            <text:p text:style-name="tablealignleft"> <text:span text:style-name="Source_20_Text">npm run extract-functions</text:span> → <text:span text:style-name="Source_20_Text">docs/functions-list.md</text:span> </text:p>
          </table:table-cell>
        </table:table-row>
      </table:table>
      <text:h text:style-name="Heading_20_2" text:outline-level="2"><text:bookmark-start text:name="__RefHeading___reporting_issues_and_pull_requests_4"/><text:bookmark-start text:name="reporting_issues_and_pull_requests"/>Reporting issues and pull requests<text:bookmark-end text:name="__RefHeading___reporting_issues_and_pull_requests_4"/><text:bookmark-end text:name="reporting_issues_and_pull_requests"/></text:h>
      <text:list text:style-name="List_20_1" text:continue-numbering="false">
        <text:list-item>
          <text:p text:style-name="List_20_1_Content_First"> <text:span text:style-name="Strong_20_Emphasis">Bugs and feature requests</text:span>: use the <text:a xlink:type="simple" xlink:href="https://github.com/A-S-T-U-C-E/ucBlockly/issues" text:style-name="Internet_20_link" text:visited-style-name="Visited_20_Internet_20_Link">GitHub issue tracker</text:a>.  </text:p>
        </text:list-item>
        <text:list-item>
          <text:p text:style-name="List_20_1_Content_Last"> <text:span text:style-name="Strong_20_Emphasis">Pull requests</text:span>: welcome. Please keep changes focused and reference any related issue.  </text:p>
        </text:list-item>
      </text:list>
      <text:p text:style-name="Text_20_body">Keeping <text:a xlink:type="simple" xlink:href="https://wiki.libreduc.cc/fr:arduino:ucblockly:architecture" text:style-name="Internet_20_link" text:visited-style-name="Visited_20_Internet_20_Link">ARCHITECTURE.md</text:a> and this file up to date when you change the project layout or workflow is appreci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9T03::14:03</meta:creation-date>
    <dc:creator>Generated</dc:creator>
    <dc:date>2026-08-19T03::14:03</dc:date>
    <dc:language>en-US</dc:language>
    <meta:editing-cycles>1</meta:editing-cycles>
    <meta:editing-duration>PT0S</meta:editing-duration>
    <dc:title>fr:arduino:ucblockly:contributing</dc:title>
  </office:meta>
</office:document-meta>
</file>