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ucblockly:serialization"/><text:bookmark-start text:name="__RefHeading___analyse_de_la_serialisation_blockly_comparaison_avec_les_meilleures_pratiques_1"/><text:bookmark-start text:name="analyse_de_la_serialisation_blockly_comparaison_avec_les_meilleures_pratiques"/>Analyse de la sérialisation Blockly — Comparaison avec les meilleures pratiques<text:bookmark-end text:name="__RefHeading___analyse_de_la_serialisation_blockly_comparaison_avec_les_meilleures_pratiques_1"/><text:bookmark-end text:name="analyse_de_la_serialisation_blockly_comparaison_avec_les_meilleures_pratiques"/></text:h>
      <text:h text:style-name="Heading_20_2" text:outline-level="2"><text:bookmark-start text:name="__RefHeading___etat_actuel_de_l_implementation_2"/><text:bookmark-start text:name="etat_actuel_de_l_implementation"/>État actuel de l'implémentation<text:bookmark-end text:name="__RefHeading___etat_actuel_de_l_implementation_2"/><text:bookmark-end text:name="etat_actuel_de_l_implementation"/></text:h>
      <text:p text:style-name="Text_20_body">Toute la persistance workspace passe par <text:span text:style-name="Strong_20_Emphasis"><text:span text:style-name="Source_20_Text">UcBlocklyWorkspaceManager</text:span></text:span> (<text:span text:style-name="Source_20_Text">src/core/ucblockly_workspace_manager.ts</text:span>), avec l’aide de <text:span text:style-name="Source_20_Text">sanitizeSerializedWorkspaceState</text:span> (<text:span text:style-name="Source_20_Text">src/core/workspace_state.ts</text:span>). Le shell démo (<text:span text:style-name="Source_20_Text">demo/blockly_application_shell.ts</text:span>) et le re-export <text:span text:style-name="Source_20_Text">blockly_application_type.ts</text:span> délèguent à ce manager.</text:p>
      <text:h text:style-name="Heading_20_4" text:outline-level="4"><text:bookmark-start text:name="__RefHeading___session_storage_workspacesaveblocks_workspaceloadblocks_3"/><text:bookmark-start text:name="session_storage_workspacesaveblocks_workspaceloadblocks"/>Session storage (''workspaceSaveBlocks'' / ''workspaceLoadBlocks'')<text:bookmark-end text:name="__RefHeading___session_storage_workspacesaveblocks_workspaceloadblocks_3"/><text:bookmark-end text:name="session_storage_workspacesaveblocks_workspaceloadblock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blic workspaceSaveBlocks = (storageKeyWorkspaceBlocks: string): void =&gt; {<text:line-break/><text:s text:c="2"/>const data = Blockly.serialization.workspaces.save(this.workspace);<text:line-break/><text:s text:c="2"/>this.sanitizeSerializedWorkspaceState(data);<text:line-break/><text:s text:c="2"/>window.sessionStorage?.setItem(storageKeyWorkspaceBlocks, JSON.stringify(data));<text:line-break/>};<text:line-break/> <text:line-break/>public workspaceLoadBlocks = (storageKeyWorkspaceBlocks: string): void =&gt; {<text:line-break/><text:s text:c="2"/>const data = window.sessionStorage?.getItem(storageKeyWorkspaceBlocks);<text:line-break/><text:s text:c="2"/>if (!data) return;<text:line-break/><text:s text:c="2"/>try {<text:line-break/><text:s text:c="4"/>const parsed = JSON.parse(data);<text:line-break/><text:s text:c="4"/>if (typeof parsed !== 'object' || parsed === null) {<text:line-break/><text:s text:c="6"/>console.warn('Invalid workspace data format, skipping load');<text:line-break/><text:s text:c="6"/>return;<text:line-break/><text:s text:c="4"/>}<text:line-break/><text:s text:c="4"/>this.sanitizeSerializedWorkspaceState(parsed);<text:line-break/><text:s text:c="4"/>// clear + load + normalizeVariableTypes + refreshBoardPinDropdowns<text:line-break/><text:s text:c="2"/>} catch (error) {<text:line-break/><text:s text:c="4"/>console.error('Failed to load workspace blocks:', error);<text:line-break/><text:s text:c="4"/>window.sessionStorage?.removeItem(storageKeyWorkspaceBlocks);<text:line-break/><text:s text:c="2"/>}<text:line-break/>};</text:p>
          </table:table-cell>
        </table:table-row>
      </table:table>
      <text:h text:style-name="Heading_20_4" text:outline-level="4"><text:bookmark-start text:name="__RefHeading___fichiers_workspacesavetofile_workspaceloadfromfile_4"/><text:bookmark-start text:name="fichiers_workspacesavetofile_workspaceloadfromfile"/>Fichiers (''workspaceSaveToFile'' / ''workspaceLoadFromFile'')<text:bookmark-end text:name="__RefHeading___fichiers_workspacesavetofile_workspaceloadfromfile_4"/><text:bookmark-end text:name="fichiers_workspacesavetofile_workspaceloadfromfile"/></text:h>
      <text:list text:style-name="List_20_1" text:continue-numbering="false">
        <text:list-item>
          <text:p text:style-name="List_20_1_Content_First"> Export JSON téléchargeable via l’API officielle Blockly.</text:p>
        </text:list-item>
        <text:list-item>
          <text:p text:style-name="List_20_1_Content"> Import avec validation, gestion d’erreurs utilisateur (<text:span text:style-name="Source_20_Text">alert</text:span>), mode <text:span text:style-name="Strong_20_Emphasis">fusion</text:span> (<text:span text:style-name="Source_20_Text">mergeBlocksFromState</text:span>) ou remplacement complet.</text:p>
        </text:list-item>
        <text:list-item>
          <text:p text:style-name="List_20_1_Content_Last"> <text:span text:style-name="Source_20_Text">sanitizeSerializedWorkspaceState</text:span> normalise l’état avant chargement.</text:p>
        </text:list-item>
      </text:list>
      <text:h text:style-name="Heading_20_4" text:outline-level="4"><text:bookmark-start text:name="__RefHeading___points_positifs_✅_5"/><text:bookmark-start text:name="points_positifs_✅"/>Points positifs ✅<text:bookmark-end text:name="__RefHeading___points_positifs_✅_5"/><text:bookmark-end text:name="points_positifs_✅"/></text:h>
      <text:list text:style-name="Numbering_20_1" text:continue-numbering="false">
        <text:list-item>
          <text:p text:style-name="Numbering_20_1_Content_First"> <text:span text:style-name="Strong_20_Emphasis">API JSON officielle</text:span> : <text:span text:style-name="Source_20_Text">Blockly.serialization.workspaces.save()</text:span> / <text:span text:style-name="Source_20_Text">load()</text:span></text:p>
        </text:list-item>
        <text:list-item>
          <text:p text:style-name="Numbering_20_1_Content"> <text:span text:style-name="Strong_20_Emphasis">Sauvegarde automatique</text:span> : debounce (<text:span text:style-name="Source_20_Text">scheduleSave()</text:span>) sur les changements du workspace</text:p>
        </text:list-item>
        <text:list-item>
          <text:p text:style-name="Numbering_20_1_Content"> <text:span text:style-name="Strong_20_Emphasis">Sauvegarde à la fermeture</text:span> : <text:span text:style-name="Source_20_Text">onbeforeunload</text:span></text:p>
        </text:list-item>
        <text:list-item>
          <text:p text:style-name="Numbering_20_1_Content"> <text:span text:style-name="Strong_20_Emphasis">Charge au démarrage</text:span> : restauration depuis sessionStorage</text:p>
        </text:list-item>
        <text:list-item>
          <text:p text:style-name="Numbering_20_1_Content"> <text:span text:style-name="Strong_20_Emphasis">Robustesse</text:span> : <text:span text:style-name="Source_20_Text">try/catch</text:span>, validation objet, suppression des données corrompues</text:p>
        </text:list-item>
        <text:list-item>
          <text:p text:style-name="Numbering_20_1_Content"> <text:span text:style-name="Strong_20_Emphasis">Post-traitement</text:span> : <text:span text:style-name="Source_20_Text">normalizeVariableTypes()</text:span>, <text:span text:style-name="Source_20_Text">refreshBoardPinDropdowns()</text:span></text:p>
        </text:list-item>
        <text:list-item>
          <text:p text:style-name="Numbering_20_1_Content_Last"> <text:span text:style-name="Strong_20_Emphasis">Ancien <text:span text:style-name="Source_20_Text">serialization.ts</text:span></text:span> : fichier supprimé ; plus de code parallèle obsolète</text:p>
        </text:list-item>
      </text:list>
      <text:h text:style-name="Heading_20_2" text:outline-level="2"><text:bookmark-start text:name="__RefHeading___comparaison_avec_les_meilleures_pratiques_blockly_6"/><text:bookmark-start text:name="comparaison_avec_les_meilleures_pratiques_blockly"/>Comparaison avec les meilleures pratiques Blockly<text:bookmark-end text:name="__RefHeading___comparaison_avec_les_meilleures_pratiques_blockly_6"/><text:bookmark-end text:name="comparaison_avec_les_meilleures_pratiques_blockly"/></text:h>
      <text:p text:style-name="Text_20_body">Selon la <text:a xlink:type="simple" xlink:href="https://developers.google.com/blockly/guides/configure/web/serialization" text:style-name="Internet_20_link" text:visited-style-name="Visited_20_Internet_20_Link">documentation officielle Blockly</text:a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ritère </text:p>
          </table:table-cell>
          <table:table-cell office:value-type="string" table:style-name="tableheader">
            <text:p text:style-name="Table_20_Heading"> Statut </text:p>
          </table:table-cell>
        </table:table-row>
        <table:table-row>
          <table:table-cell office:value-type="string" table:style-name="tablecell">
            <text:p text:style-name="tablealignleft"> Format JSON (XML legacy évité) </text:p>
          </table:table-cell>
          <table:table-cell office:value-type="string" table:style-name="tablecell">
            <text:p text:style-name="tablealignleft"> ✅ </text:p>
          </table:table-cell>
        </table:table-row>
        <table:table-row>
          <table:table-cell office:value-type="string" table:style-name="tablecell">
            <text:p text:style-name="tablealignleft"> API <text:span text:style-name="Source_20_Text">Blockly.serialization.workspaces</text:span> </text:p>
          </table:table-cell>
          <table:table-cell office:value-type="string" table:style-name="tablecell">
            <text:p text:style-name="tablealignleft"> ✅ </text:p>
          </table:table-cell>
        </table:table-row>
        <table:table-row>
          <table:table-cell office:value-type="string" table:style-name="tablecell">
            <text:p text:style-name="tablealignleft"> État complet (blocs, variables, plugins) </text:p>
          </table:table-cell>
          <table:table-cell office:value-type="string" table:style-name="tablecell">
            <text:p text:style-name="tablealignleft"> ✅ </text:p>
          </table:table-cell>
        </table:table-row>
        <table:table-row>
          <table:table-cell office:value-type="string" table:style-name="tablecell">
            <text:p text:style-name="tablealignleft"> Timing (changements + déchargement page) </text:p>
          </table:table-cell>
          <table:table-cell office:value-type="string" table:style-name="tablecell">
            <text:p text:style-name="tablealignleft"> ✅ </text:p>
          </table:table-cell>
        </table:table-row>
        <table:table-row>
          <table:table-cell office:value-type="string" table:style-name="tablecell">
            <text:p text:style-name="tablealignleft"> Gestion d’erreurs au chargement </text:p>
          </table:table-cell>
          <table:table-cell office:value-type="string" table:style-name="tablecell">
            <text:p text:style-name="tablealignleft"> ✅ (session + fichier) </text:p>
          </table:table-cell>
        </table:table-row>
      </table:table>
      <text:h text:style-name="Heading_20_2" text:outline-level="2"><text:bookmark-start text:name="__RefHeading___ameliorations_encore_possibles_optionnel_7"/><text:bookmark-start text:name="ameliorations_encore_possibles_optionnel"/>Améliorations encore possibles (optionnel)<text:bookmark-end text:name="__RefHeading___ameliorations_encore_possibles_optionnel_7"/><text:bookmark-end text:name="ameliorations_encore_possibles_optionnel"/></text:h>
      <text:h text:style-name="Heading_20_4" text:outline-level="4"><text:bookmark-start text:name="__RefHeading___version_explicite_du_format_exporte_8"/><text:bookmark-start text:name="version_explicite_du_format_exporte"/>Version explicite du format exporté<text:bookmark-end text:name="__RefHeading___version_explicite_du_format_exporte_8"/><text:bookmark-end text:name="version_explicite_du_format_exporte"/></text:h>
      <text:p text:style-name="Text_20_body">Pour faciliter les migrations futures, on pourrait encapsuler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{ version: 1, data: Blockly.serialization.workspaces.save(workspace) }</text:p>
          </table:table-cell>
        </table:table-row>
      </table:table>
      <text:p text:style-name="Text_20_body">Non implémenté aujourd’hui : le JSON reste le format Blockly natif, compatible avec les outils tiers (dont <text:span text:style-name="Source_20_Text">convert-rduino</text:span>).</text:p>
      <text:h text:style-name="Heading_20_4" text:outline-level="4"><text:bookmark-start text:name="__RefHeading___validation_typee_plus_stricte_9"/><text:bookmark-start text:name="validation_typee_plus_stricte"/>Validation typée plus stricte<text:bookmark-end text:name="__RefHeading___validation_typee_plus_stricte_9"/><text:bookmark-end text:name="validation_typee_plus_stricte"/></text:h>
      <text:p text:style-name="Text_20_body">Une garde <text:span text:style-name="Source_20_Text">isValidWorkspaceData(data)</text:span> (présence de <text:span text:style-name="Source_20_Text">blocks</text:span> ou <text:span text:style-name="Source_20_Text">variables</text:span>) pourrait compléter la validation actuelle <text:span text:style-name="Source_20_Text">typeof object</text:span>.</text:p>
      <text:h text:style-name="Heading_20_2" text:outline-level="2"><text:bookmark-start text:name="__RefHeading___conversion_blockly_rduino_10"/><text:bookmark-start text:name="conversion_blockly_rduino"/>Conversion Blockly@rduino<text:bookmark-end text:name="__RefHeading___conversion_blockly_rduino_10"/><text:bookmark-end text:name="conversion_blockly_rduino"/></text:h>
      <text:p text:style-name="Text_20_body">Les projets XML Blockly@rduino ne passent pas par cette sérialisation : utiliser <text:span text:style-name="Strong_20_Emphasis"><text:span text:style-name="Source_20_Text">npm run convert-rduino</text:span></text:span> → voir <text:a xlink:type="simple" xlink:href="https://wiki.libreduc.cc/fr:arduino:ucblockly:convert_rduino" text:style-name="Internet_20_link" text:visited-style-name="Visited_20_Internet_20_Link">CONVERT_RDUINO.md</text:a>.</text:p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p text:style-name="Text_20_body">L’implémentation actuelle est <text:span text:style-name="Strong_20_Emphasis">alignée sur les recommandations Blockly</text:span> et inclut déjà la plupart des améliorations suggérées dans les versions antérieures de ce document (erreurs, validation basique, suppression de <text:span text:style-name="Source_20_Text">serialization.ts</text:span>).</text:p>
      <text:p text:style-name="Text_20_body">—</text:p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list text:style-name="List_20_1" text:continue-numbering="false">
        <text:list-item>
          <text:p text:style-name="List_20_1_Content_First"> <text:a xlink:type="simple" xlink:href="https://wiki.libreduc.cc/fr:arduino:ucblockly:architecture" text:style-name="Internet_20_link" text:visited-style-name="Visited_20_Internet_20_Link">ARCHITECTURE.md</text:a> — flux de démarrage et persistance du workspace ;</text:p>
        </text:list-item>
        <text:list-item>
          <text:p text:style-name="List_20_1_Content"> <text:a xlink:type="simple" xlink:href="https://wiki.libreduc.cc/fr:arduino:ucblockly:convert_rduino" text:style-name="Internet_20_link" text:visited-style-name="Visited_20_Internet_20_Link">CONVERT_RDUINO.md</text:a> — import de sauvegardes Blockly@rduino ;</text:p>
        </text:list-item>
        <text:list-item>
          <text:p text:style-name="List_20_1_Content_Last"> <text:a xlink:type="simple" xlink:href="https://wiki.libreduc.cc/fr:arduino:ucblockly:integration" text:style-name="Internet_20_link" text:visited-style-name="Visited_20_Internet_20_Link">INTEGRATION_DEPOT.md</text:a> — intégration du dépôt dans un autre proj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9T03::13:27</meta:creation-date>
    <dc:creator>Generated</dc:creator>
    <dc:date>2026-08-19T03::13:27</dc:date>
    <dc:language>en-US</dc:language>
    <meta:editing-cycles>1</meta:editing-cycles>
    <meta:editing-duration>PT0S</meta:editing-duration>
    <dc:title>fr:arduino:ucblockly:serialization</dc:title>
  </office:meta>
</office:document-meta>
</file>