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ucblockly:typedoc"/><text:bookmark-start text:name="__RefHeading___documentation_api_ucblockly_1"/><text:bookmark-start text:name="documentation_api_ucblockly"/>Documentation API — µcBlockly<text:bookmark-end text:name="__RefHeading___documentation_api_ucblockly_1"/><text:bookmark-end text:name="documentation_api_ucblockly"/></text:h>
      <text:p text:style-name="Text_20_body">Ce site est généré avec <text:span text:style-name="Strong_20_Emphasis"><text:a xlink:type="simple" xlink:href="https://typedoc.org/" text:style-name="Internet_20_link" text:visited-style-name="Visited_20_Internet_20_Link">TypeDoc</text:a></text:span> à partir des sources TypeScript dans <text:span text:style-name="Source_20_Text">src/</text:span>.</text:p>
      <text:h text:style-name="Heading_20_2" text:outline-level="2"><text:bookmark-start text:name="__RefHeading___generer_la_documentation_2"/><text:bookmark-start text:name="generer_la_documentation"/>Générer la documentation<text:bookmark-end text:name="__RefHeading___generer_la_documentation_2"/><text:bookmark-end text:name="generer_la_document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pm run docs</text:p>
          </table:table-cell>
        </table:table-row>
      </table:table>
      <text:p text:style-name="Text_20_body">La sortie HTML est écrite dans <text:span text:style-name="Strong_20_Emphasis"><text:span text:style-name="Source_20_Text">docs/api/</text:span></text:span>. Ouvrez <text:span text:style-name="Source_20_Text">docs/api/index.html</text:span> dans un navigateur (ou servez le dossier avec un serveur HTTP statique).</text:p>
      <text:h text:style-name="Heading_20_2" text:outline-level="2"><text:bookmark-start text:name="__RefHeading___conventions_de_commentaires_tsdoc_3"/><text:bookmark-start text:name="conventions_de_commentaires_tsdoc"/>Conventions de commentaires (TSDoc)<text:bookmark-end text:name="__RefHeading___conventions_de_commentaires_tsdoc_3"/><text:bookmark-end text:name="conventions_de_commentaires_tsdoc"/></text:h>
      <text:p text:style-name="Text_20_body">Les commentaires suivent la spécification <text:span text:style-name="Strong_20_Emphasis"><text:a xlink:type="simple" xlink:href="https://tsdoc.org/" text:style-name="Internet_20_link" text:visited-style-name="Visited_20_Internet_20_Link">TSDoc</text:a></text:span>, compatible avec TypeDoc et validée par ESLint (<text:span text:style-name="Source_20_Text">eslint-plugin-tsdoc</text:span>).</text:p>
      <text:list text:style-name="List_20_1" text:continue-numbering="false">
        <text:list-item>
          <text:p text:style-name="List_20_1_Content_First"> <text:span text:style-name="Strong_20_Emphasis"><text:span text:style-name="Source_20_Text">@packageDocumentation</text:span></text:span> — en tête de fichier : rôle du module (affiché par TypeDoc).</text:p>
        </text:list-item>
        <text:list-item>
          <text:p text:style-name="List_20_1_Content"> <text:span text:style-name="Strong_20_Emphasis"><text:span text:style-name="Source_20_Text">@module</text:span></text:span> — identifiant hiérarchique du module (ex. <text:span text:style-name="Source_20_Text">Arduino.Generators.Math</text:span>).</text:p>
        </text:list-item>
        <text:list-item>
          <text:p text:style-name="List_20_1_Content"> <text:span text:style-name="Strong_20_Emphasis"><text:span text:style-name="Source_20_Text">@description</text:span></text:span>, <text:span text:style-name="Strong_20_Emphasis"><text:span text:style-name="Source_20_Text">@remarks</text:span></text:span> — description courte / détails.</text:p>
        </text:list-item>
        <text:list-item>
          <text:p text:style-name="List_20_1_Content"> <text:span text:style-name="Strong_20_Emphasis"><text:span text:style-name="Source_20_Text">@param</text:span></text:span>, <text:span text:style-name="Strong_20_Emphasis"><text:span text:style-name="Source_20_Text">@returns</text:span></text:span> — API publiques (fonctions, méthodes).</text:p>
        </text:list-item>
        <text:list-item>
          <text:p text:style-name="List_20_1_Content_Last"> <text:span text:style-name="Strong_20_Emphasis"><text:span text:style-name="Source_20_Text">@license</text:span></text:span>, <text:span text:style-name="Strong_20_Emphasis"><text:span text:style-name="Source_20_Text">@author</text:span></text:span> — métadonnées si besoin.</text:p>
        </text:list-item>
      </text:list>
      <text:p text:style-name="Text_20_body">Évitez les balises <text:span text:style-name="Strong_20_Emphasis"><text:span text:style-name="Source_20_Text">@fileoverview</text:span></text:span> (héritage JSDoc) : intégrez le texte dans <text:span text:style-name="Source_20_Text">@remarks</text:span> ou <text:span text:style-name="Source_20_Text">@description</text:span> du bloc <text:span text:style-name="Source_20_Text">@packageDocumentation</text:span>.</text:p>
      <text:p text:style-name="Text_20_body">Pour plus de détails, voir <text:a xlink:type="simple" xlink:href="https://wiki.libreduc.cc/fr:arduino:ucblockly:architecture" text:style-name="Internet_20_link" text:visited-style-name="Visited_20_Internet_20_Link">Architecture</text:a> et <text:a xlink:type="simple" xlink:href="https://wiki.libreduc.cc/fr:arduino:ucblockly:contributing" text:style-name="Internet_20_link" text:visited-style-name="Visited_20_Internet_20_Link">Contributio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1::26:59</meta:creation-date>
    <dc:creator>Generated</dc:creator>
    <dc:date>2026-08-18T01::26:59</dc:date>
    <dc:language>en-US</dc:language>
    <meta:editing-cycles>1</meta:editing-cycles>
    <meta:editing-duration>PT0S</meta:editing-duration>
    <dc:title>fr:arduino:ucblockly:typedoc</dc:title>
  </office:meta>
</office:document-meta>
</file>