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arduino:ucblockly"/><text:bookmark-start text:name="__RefHeading___ucblockly_1"/><text:bookmark-start text:name="ucblockly"/>µcBlockly<text:bookmark-end text:name="__RefHeading___ucblockly_1"/><text:bookmark-end text:name="ucblockly"/></text:h>
      <text:p text:style-name="Text_20_body"><text:span text:style-name="Strong_20_Emphasis">Programmation visuelle de microcontrôleurs avec Blockly 13.</text:span></text:p>
      <text:p text:style-name="Text_20_body">Dépôt GitHub : <text:a xlink:type="simple" xlink:href="https://github.com/A-S-T-U-C-E/ucBlockly" text:style-name="Internet_20_link" text:visited-style-name="Visited_20_Internet_20_Link">A-S-T-U-C-E/ucBlockly</text:a></text:p>
      <text:p text:style-name="Text_20_body">µcBlockly v3 est le <text:span text:style-name="Strong_20_Emphasis">noyau</text:span> (blocs Arduino typés + générateur C++) réutilisable via <text:span text:style-name="Source_20_Text">createUcBlockly()</text:span>. Les produits dérivés (démo, BlocklyDuino v3) s’appuient dessus.</text:p>
      <text:h text:style-name="Heading_20_2" text:outline-level="2"><text:bookmark-start text:name="__RefHeading___documentation_2"/><text:bookmark-start text:name="documentation"/>Documentation<text:bookmark-end text:name="__RefHeading___documentation_2"/><text:bookmark-end text:name="documenta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ge </text:p>
          </table:table-cell>
          <table:table-cell office:value-type="string" table:style-name="tableheader">
            <text:p text:style-name="Table_20_Heading"> Contenu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libreduc.cc/fr:arduino:ucblockly:kernel" text:style-name="Internet_20_link" text:visited-style-name="Visited_20_Internet_20_Link">KERNEL</text:a> </text:p>
          </table:table-cell>
          <table:table-cell office:value-type="string" table:style-name="tablecell">
            <text:p text:style-name="tablealignleft"> Surface publique du noyau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libreduc.cc/fr:arduino:ucblockly:architecture" text:style-name="Internet_20_link" text:visited-style-name="Visited_20_Internet_20_Link">Architecture</text:a> </text:p>
          </table:table-cell>
          <table:table-cell office:value-type="string" table:style-name="tablecell">
            <text:p text:style-name="tablealignleft"> Structure du code et convention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libreduc.cc/fr:arduino:ucblockly:accessibility" text:style-name="Internet_20_link" text:visited-style-name="Visited_20_Internet_20_Link">Accessibilité</text:a> </text:p>
          </table:table-cell>
          <table:table-cell office:value-type="string" table:style-name="tablecell">
            <text:p text:style-name="tablealignleft"> Coque UI, raccourcis, ARIA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libreduc.cc/fr:arduino:ucblockly:contributing" text:style-name="Internet_20_link" text:visited-style-name="Visited_20_Internet_20_Link">Contribution</text:a> </text:p>
          </table:table-cell>
          <table:table-cell office:value-type="string" table:style-name="tablecell">
            <text:p text:style-name="tablealignleft"> Guide contributeur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libreduc.cc/fr:arduino:ucblockly:integration" text:style-name="Internet_20_link" text:visited-style-name="Visited_20_Internet_20_Link">Intégration</text:a> </text:p>
          </table:table-cell>
          <table:table-cell office:value-type="string" table:style-name="tablecell">
            <text:p text:style-name="tablealignleft"> Intégrer µcBlockly dans un autre proje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libreduc.cc/fr:arduino:ucblockly:typedoc" text:style-name="Internet_20_link" text:visited-style-name="Visited_20_Internet_20_Link">TypeDoc</text:a> </text:p>
          </table:table-cell>
          <table:table-cell office:value-type="string" table:style-name="tablecell">
            <text:p text:style-name="tablealignleft"> Documentation API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libreduc.cc/fr:arduino:ucblockly:types" text:style-name="Internet_20_link" text:visited-style-name="Visited_20_Internet_20_Link">Types et compatibilités</text:a> </text:p>
          </table:table-cell>
          <table:table-cell office:value-type="string" table:style-name="tablecell">
            <text:p text:style-name="tablealignleft"> Typage des bloc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libreduc.cc/fr:arduino:ucblockly:convert_rduino" text:style-name="Internet_20_link" text:visited-style-name="Visited_20_Internet_20_Link">Convert rduino</text:a> </text:p>
          </table:table-cell>
          <table:table-cell office:value-type="string" table:style-name="tablecell">
            <text:p text:style-name="tablealignleft"> Conversion Blockly@rduino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libreduc.cc/fr:arduino:ucblockly:serialization" text:style-name="Internet_20_link" text:visited-style-name="Visited_20_Internet_20_Link">Sérialisation</text:a> </text:p>
          </table:table-cell>
          <table:table-cell office:value-type="string" table:style-name="tablecell">
            <text:p text:style-name="tablealignleft"> Sauvegarde / charg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libreduc.cc/fr:arduino:ucblockly:repartition" text:style-name="Internet_20_link" text:visited-style-name="Visited_20_Internet_20_Link">Répartition</text:a> </text:p>
          </table:table-cell>
          <table:table-cell office:value-type="string" table:style-name="tablecell">
            <text:p text:style-name="tablealignleft"> Analyse de répartit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libreduc.cc/fr:arduino:ucblockly:ameliorations" text:style-name="Internet_20_link" text:visited-style-name="Visited_20_Internet_20_Link">Améliorations</text:a> </text:p>
          </table:table-cell>
          <table:table-cell office:value-type="string" table:style-name="tablecell">
            <text:p text:style-name="tablealignleft"> Pistes v3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libreduc.cc/fr:arduino:ucblockly:functions" text:style-name="Internet_20_link" text:visited-style-name="Visited_20_Internet_20_Link">Functions list</text:a> </text:p>
          </table:table-cell>
          <table:table-cell office:value-type="string" table:style-name="tablecell">
            <text:p text:style-name="tablealignleft"> Inventaire (lien dépôt) </text:p>
          </table:table-cell>
        </table:table-row>
      </table:table>
      <text:h text:style-name="Heading_20_2" text:outline-level="2"><text:bookmark-start text:name="__RefHeading___demarrage_rapide_3"/><text:bookmark-start text:name="demarrage_rapide"/>Démarrage rapide<text:bookmark-end text:name="__RefHeading___demarrage_rapide_3"/><text:bookmark-end text:name="demarrage_rapide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npm <text:span text:style-name="highlight_kw2">install</text:span><text:line-break/>npm run dev</text:p>
          </table:table-cell>
        </table:table-row>
      </table:table>
      <text:p text:style-name="Text_20_body">Compatibilité : <text:span text:style-name="Strong_20_Emphasis">v3.0.0</text:span> nécessite <text:span text:style-name="Strong_20_Emphasis">Blockly 13</text:span>. Voir aussi <text:a xlink:type="simple" xlink:href="https://wiki.libreduc.cc/fr:arduino:blocklyduino" text:style-name="Internet_20_link" text:visited-style-name="Visited_20_Internet_20_Link">BlocklyDuino</text:a> et <text:a xlink:type="simple" xlink:href="https://wiki.libreduc.cc/fr:arduino:blockly_rduino" text:style-name="Internet_20_link" text:visited-style-name="Visited_20_Internet_20_Link">Blockly@rduino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8T01::26:39</meta:creation-date>
    <dc:creator>Generated</dc:creator>
    <dc:date>2026-08-18T01::26:39</dc:date>
    <dc:language>en-US</dc:language>
    <meta:editing-cycles>1</meta:editing-cycles>
    <meta:editing-duration>PT0S</meta:editing-duration>
    <dc:title>fr:arduino:ucblockly</dc:title>
  </office:meta>
</office:document-meta>
</file>