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ddd7a35eda94414609e8c2598b55b1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:rpi:pirocon"/>Qu’est ce que le <text:a xlink:type="simple" xlink:href="https://wiki.libreduc.cc/raspberry_pi" text:style-name="Internet_20_link" text:visited-style-name="Visited_20_Internet_20_Link">Raspberry </text:a>?</text:p>
      <text:p text:style-name="Text_20_body">C’est quoi le PiRoCon?</text:p>
      <text:p text:style-name="Text_20_body">PiRoCon est un shield à ajouter au RaspberryPi pour contrôler facilement un robot :</text:p>
      <text:p text:style-name="Text_20_body"><draw:frame draw:style-name="media" draw:name="0" text:anchor-type="as-char" draw:z-index="0" svg:width="7.4083333333333cm" style:rel-width="100%" svg:height="4.3127083333333cm" style:rel-height="scale"><draw:image xlink:href="Pictures/6ddd7a35eda94414609e8c2598b55b1b.jpg" xlink:type="simple" xlink:show="embed" xlink:actuate="onLoad"/></draw:frame></text:p>
      <text:p text:style-name="Text_20_body">Ses caractéristiques :</text:p>
      <text:list text:style-name="List_20_1" text:continue-numbering="false">
        <text:list-item>
          <text:p text:style-name="List_20_1_Content_First"> régulateur de 5V 1,5 A pour alimenter le robot et le Pi avec des accus de 6 à 9V</text:p>
        </text:list-item>
        <text:list-item>
          <text:p text:style-name="List_20_1_Content"> LED d’indication de 5V et de l’alimentation de 3,3 V</text:p>
        </text:list-item>
        <text:list-item>
          <text:p text:style-name="List_20_1_Content"> double pont en H pour piloter deux moteurs à courant continu (ou 2 jeux de 2 si vous utilisez des moteurs accouplés de chaque côté du robot )</text:p>
        </text:list-item>
        <text:list-item>
          <text:p text:style-name="List_20_1_Content"> tous les signaux GPIO sont dotés de connecteurs 3 broches (alimentation , masse et signal)</text:p>
        </text:list-item>
        <text:list-item>
          <text:p text:style-name="List_20_1_Content"> connecteur mâle à 4 broches pour brancher un capteur de distance à ultrasons</text:p>
        </text:list-item>
        <text:list-item>
          <text:p text:style-name="List_20_1_Content_Last"> 2 des connecteurs GPIO peuvent être utilisés en tant que pilotes de servo-moteurs</text:p>
        </text:list-item>
      </text:list>
      <text:p text:style-name="Text_20_body">Cette carte additionnelle a évolué et est passée en V1.2.</text:p>
      <text:p text:style-name="Text_20_body">&lt;html&gt;</text:p>
      <text:p text:style-name="Text_20_body">&lt;iframe src=“//player.vimeo.com/video/82605157?title=0&amp;byline=0&amp;portrait=0” width=“500” height=“283” frameborder=“0” webkitallowfullscreen mozallowfullscreen allowfullscreen&gt;&lt;/iframe&gt; &lt;/html&gt; //</text:p>
      <text:p text:style-name="Text_20_body">//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8::17:39</meta:creation-date>
    <dc:creator>Generated</dc:creator>
    <dc:date>2026-08-24T18::17:39</dc:date>
    <dc:language>en-US</dc:language>
    <meta:editing-cycles>1</meta:editing-cycles>
    <meta:editing-duration>PT0S</meta:editing-duration>
    <dc:title>fr:rpi:pirocon</dc:title>
  </office:meta>
</office:document-meta>
</file>