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blockly_rduino:tweak"/><text:bookmark-start text:name="__RefHeading___how_to_choose_the_default_card_to_arduino_mega_1"/><text:bookmark-start text:name="how_to_choose_the_default_card_to_arduino_mega"/>1 - How to choose the default card to Arduino MEGA<text:bookmark-end text:name="__RefHeading___how_to_choose_the_default_card_to_arduino_mega_1"/><text:bookmark-end text:name="how_to_choose_the_default_card_to_arduino_mega"/></text:h>
      <text:p text:style-name="Text_20_body">You have to edit the file:</text:p>
      <text:p text:style-name="Preformatted_20_Text">/generators/arduino/blocklyduino.js</text:p>
      <text:p text:style-name="Text_20_body">“”“”</text:p>
      <text:h text:style-name="Heading_20_1" text:outline-level="1"><text:bookmark-start text:name="__RefHeading___how_to_choose_the_default_blocks_categories_2"/><text:bookmark-start text:name="how_to_choose_the_default_blocks_categories"/>2 - How to choose the default blocks categories<text:bookmark-end text:name="__RefHeading___how_to_choose_the_default_blocks_categories_2"/><text:bookmark-end text:name="how_to_choose_the_default_blocks_categories"/></text:h>
      <text:p text:style-name="Preformatted_20_Text">// set the default toolbox if none in session<text:line-break/>if (loadIds === undefined || loadIds === "") {<text:line-break/>loadIds = "CAT_LOGIC,CAT_LOOPS,CAT_VARIABLES,CAT_FUNCTIONS,CAT_MATH,CAT_TEXT,CAT_ARDUINO,CAT_TECHNOZONE";<text:line-break/>window.sessionStorage.toolboxids = loadIds;<text:line-break/>}</text:p>
      <text:p text:style-name="Text_20_body">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1T13::11:33</meta:creation-date>
    <dc:creator>Generated</dc:creator>
    <dc:date>2026-09-01T13::11:33</dc:date>
    <dc:language>en-US</dc:language>
    <meta:editing-cycles>1</meta:editing-cycles>
    <meta:editing-duration>PT0S</meta:editing-duration>
    <dc:title>en:blockly_rduino:tweak</dc:title>
  </office:meta>
</office:document-meta>
</file>