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37ef6fc727174520cb365d44bcba5b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makeblock"/>In March, 2012, Makeblock joined the Accelerator Program of <text:a xlink:type="simple" xlink:href="http://www.haxlr8r.com/companies/7-makeblock" text:style-name="Internet_20_link" text:visited-style-name="Visited_20_Internet_20_Link">HAXLR8R</text:a>, and reported by <text:a xlink:type="simple" xlink:href="http://www.forbes.com/sites/tomiogeron/2012/06/18/building-on-maker-movement-hardware-startups-pitch-at-haxlr8r-demo-day/" text:style-name="Internet_20_link" text:visited-style-name="Visited_20_Internet_20_Link">Forbes</text:a> during the exhibition in San Francisco.</text:p>
      <text:p text:style-name="Text_20_body"><text:span text:style-name="Strong_20_Emphasis">Contact</text:span></text:p>
      <text:list text:style-name="List_20_1" text:continue-numbering="false">
        <text:list-item>
          <text:p text:style-name="List_20_1_Content_First"> Hulu Robot Technology Inc.</text:p>
        </text:list-item>
        <text:list-item>
          <text:p text:style-name="List_20_1_Content"> 426 Gong Le Hua Ting, Xinhu Road,Xixiang Jiedao, Baoan District,Shenzhen, China</text:p>
        </text:list-item>
        <text:list-item>
          <text:p text:style-name="List_20_1_Content"> Call us: +86 755 86501196</text:p>
        </text:list-item>
        <text:list-item>
          <text:p text:style-name="List_20_1_Content_Last"> Email us: info [@] makeblock.cc</text:p>
        </text:list-item>
      </text:list>
      <text:p text:style-name="Text_20_body"><draw:frame draw:style-name="media" draw:name="0" text:anchor-type="as-char" draw:z-index="0" svg:width="26.458333333333cm" style:rel-width="100%" svg:height="26.458333333333cm" style:rel-height="scale"><draw:image xlink:href="Pictures/437ef6fc727174520cb365d44bcba5b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02::02:13</meta:creation-date>
    <dc:creator>Generated</dc:creator>
    <dc:date>2026-08-18T02::02:13</dc:date>
    <dc:language>en-US</dc:language>
    <meta:editing-cycles>1</meta:editing-cycles>
    <meta:editing-duration>PT0S</meta:editing-duration>
    <dc:title>en:makeblock</dc:title>
  </office:meta>
</office:document-meta>
</file>